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Google Sans" svg:font-family="'Google Sans', Roboto, Arial, sans-serif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ans Mono CJK TC" svg:font-family="'Noto Sans Mono CJK TC'" style:font-family-generic="modern" style:font-pitch="fixed"/>
    <style:font-face style:name="Noto Serif CJK TC" svg:font-family="'Noto Serif CJK TC'" style:font-family-generic="system" style:font-pitch="variable"/>
    <style:font-face style:name="OpenSymbol" svg:font-family="OpenSymbol" style:font-charset="x-symbol"/>
  </office:font-face-decls>
  <office:automatic-styles>
    <style:style style:name="表格3" style:family="table">
      <style:table-properties style:width="17cm" table:align="margins"/>
    </style:style>
    <style:style style:name="表格3.A" style:family="table-column">
      <style:table-column-properties style:column-width="4.249cm" style:rel-column-width="16380*"/>
    </style:style>
    <style:style style:name="表格3.C" style:family="table-column">
      <style:table-column-properties style:column-width="4.251cm" style:rel-column-width="16387*"/>
    </style:style>
    <style:style style:name="表格3.D" style:family="table-column">
      <style:table-column-properties style:column-width="4.251cm" style:rel-column-width="16388*"/>
    </style:style>
    <style:style style:name="表格3.A1" style:family="table-cell">
      <style:table-cell-properties fo:padding="0.097cm" fo:border-left="0.5pt solid #000000" fo:border-right="none" fo:border-top="0.5pt solid #000000" fo:border-bottom="0.5pt solid #000000"/>
    </style:style>
    <style:style style:name="表格3.D1" style:family="table-cell">
      <style:table-cell-properties fo:padding="0.097cm" fo:border="0.5pt solid #000000"/>
    </style:style>
    <style:style style:name="表格3.A2" style:family="table-cell">
      <style:table-cell-properties fo:padding="0.097cm" fo:border-left="0.5pt solid #000000" fo:border-right="none" fo:border-top="none" fo:border-bottom="0.5pt solid #000000"/>
    </style:style>
    <style:style style:name="表格3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fo:font-size="13pt" officeooo:paragraph-rsid="00046934" style:font-size-asian="13pt" style:font-size-complex="13pt"/>
    </style:style>
    <style:style style:name="P2" style:family="paragraph" style:parent-style-name="Table_20_Contents">
      <style:text-properties fo:font-size="13pt" style:font-size-asian="13pt" style:font-size-complex="13pt"/>
    </style:style>
    <style:style style:name="P3" style:family="paragraph" style:parent-style-name="Standard">
      <style:text-properties fo:font-size="13pt" officeooo:rsid="0037efe2" officeooo:paragraph-rsid="00046934" style:font-size-asian="13pt" style:font-size-complex="13pt"/>
    </style:style>
    <style:style style:name="P4" style:family="paragraph" style:parent-style-name="Standard">
      <style:paragraph-properties fo:break-before="page"/>
      <style:text-properties fo:font-size="13pt" officeooo:paragraph-rsid="0041e26a" style:font-size-asian="13pt" style:font-size-complex="13pt"/>
    </style:style>
    <style:style style:name="P5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c9bf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c9bf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97d1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97d1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322ef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0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e281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1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feee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2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cefa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3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35b66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4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31967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5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c9bfb" officeooo:paragraph-rsid="001c9bf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c9bfb" officeooo:paragraph-rsid="001c9bf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7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c9bfb" officeooo:paragraph-rsid="0035b66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8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29553" officeooo:paragraph-rsid="001cefa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1c9bf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87e77" officeooo:paragraph-rsid="00187e7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87e77" officeooo:paragraph-rsid="0031967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87e77" officeooo:paragraph-rsid="00322ef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3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215942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4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35b660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5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319670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97d10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33c55c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87e77" officeooo:paragraph-rsid="00187e77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8bf0" officeooo:paragraph-rsid="00198bf0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8bf0" officeooo:paragraph-rsid="0033c55c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1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97d10" fo:background-color="#00a93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7d10" officeooo:paragraph-rsid="00197d10" fo:background-color="#00a93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3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c9bfb" officeooo:paragraph-rsid="001c9bfb" fo:background-color="#00a93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c9bfb" officeooo:paragraph-rsid="001c9bfb" fo:background-color="#00a93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98bf0" officeooo:paragraph-rsid="00198bf0" fo:background-color="#00a93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6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1c9bfb" officeooo:paragraph-rsid="001c9bf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7" style:family="paragraph" style:parent-style-name="Standard" style:list-style-name="L1">
      <style:text-properties officeooo:paragraph-rsid="005c786b"/>
    </style:style>
    <style:style style:name="P38" style:family="paragraph" style:parent-style-name="Standard" style:list-style-name="L1">
      <style:text-properties officeooo:paragraph-rsid="0059616d"/>
    </style:style>
    <style:style style:name="P39" style:family="paragraph" style:parent-style-name="Standard" style:list-style-name="L1">
      <style:text-properties officeooo:paragraph-rsid="0041e26a"/>
    </style:style>
    <style:style style:name="P40" style:family="paragraph" style:parent-style-name="Standard" style:list-style-name="L1">
      <style:text-properties fo:font-size="13pt" officeooo:paragraph-rsid="00869ee6" style:font-size-asian="13pt" style:font-size-complex="13pt"/>
    </style:style>
    <style:style style:name="P41" style:family="paragraph" style:parent-style-name="Standard" style:list-style-name="L1">
      <style:text-properties fo:font-size="13pt" officeooo:paragraph-rsid="0081de81" style:font-size-asian="13pt" style:font-size-complex="13pt"/>
    </style:style>
    <style:style style:name="P42" style:family="paragraph" style:parent-style-name="Standard" style:list-style-name="L1">
      <style:text-properties fo:font-size="13pt" officeooo:paragraph-rsid="0041e26a" style:font-size-asian="13pt" style:font-size-complex="13pt"/>
    </style:style>
    <style:style style:name="P43" style:family="paragraph" style:parent-style-name="Standard" style:list-style-name="L1">
      <style:text-properties fo:font-size="13pt" officeooo:paragraph-rsid="005c786b" style:font-size-asian="13pt" style:font-size-complex="13pt"/>
    </style:style>
    <style:style style:name="P44" style:family="paragraph" style:parent-style-name="Standard" style:list-style-name="L1">
      <style:text-properties fo:font-size="13pt" officeooo:paragraph-rsid="0059616d" style:font-size-asian="13pt" style:font-size-complex="13pt"/>
    </style:style>
    <style:style style:name="P45" style:family="paragraph" style:parent-style-name="Standard" style:list-style-name="L1">
      <style:text-properties fo:font-size="13pt" officeooo:paragraph-rsid="00046934" style:font-size-asian="13pt" style:font-size-complex="13pt"/>
    </style:style>
    <style:style style:name="P46" style:family="paragraph" style:parent-style-name="Standard" style:list-style-name="L1">
      <style:text-properties fo:font-size="13pt" officeooo:paragraph-rsid="00240d87" style:font-size-asian="13pt" style:font-size-complex="13pt"/>
    </style:style>
    <style:style style:name="P47" style:family="paragraph" style:parent-style-name="Standard" style:list-style-name="L1">
      <style:text-properties fo:font-size="13pt" style:font-size-asian="13pt" style:font-size-complex="13pt"/>
    </style:style>
    <style:style style:name="P48" style:family="paragraph" style:parent-style-name="Standard" style:list-style-name="L1">
      <style:text-properties fo:font-size="13pt" officeooo:paragraph-rsid="00103fdf" style:font-size-asian="13pt" style:font-size-complex="13pt"/>
    </style:style>
    <style:style style:name="P49" style:family="paragraph" style:parent-style-name="Standard" style:list-style-name="L1">
      <style:text-properties fo:font-size="13pt" officeooo:paragraph-rsid="00129553" style:font-size-asian="13pt" style:font-size-complex="13pt"/>
    </style:style>
    <style:style style:name="P50" style:family="paragraph" style:parent-style-name="Standard" style:list-style-name="L1">
      <style:text-properties fo:font-size="13pt" officeooo:paragraph-rsid="00537bc1" style:font-size-asian="13pt" style:font-size-complex="13pt"/>
    </style:style>
    <style:style style:name="P51" style:family="paragraph" style:parent-style-name="Standard" style:list-style-name="L1">
      <style:text-properties fo:font-size="13pt" officeooo:rsid="00793066" officeooo:paragraph-rsid="00793066" style:font-size-asian="13pt" style:font-size-complex="13pt"/>
    </style:style>
    <style:style style:name="P52" style:family="paragraph" style:parent-style-name="Standard" style:list-style-name="L1">
      <style:text-properties fo:font-size="13pt" officeooo:rsid="005f3325" officeooo:paragraph-rsid="005f3325" style:font-size-asian="13pt" style:font-size-complex="13pt"/>
    </style:style>
    <style:style style:name="P53" style:family="paragraph" style:parent-style-name="Standard" style:list-style-name="L1">
      <style:text-properties fo:font-size="13pt" officeooo:rsid="0063f668" officeooo:paragraph-rsid="0063f668" style:font-size-asian="13pt" style:font-size-complex="13pt"/>
    </style:style>
    <style:style style:name="P54" style:family="paragraph" style:parent-style-name="Standard" style:list-style-name="L1">
      <style:text-properties fo:font-size="13pt" officeooo:rsid="00800cef" officeooo:paragraph-rsid="00800cef" style:font-size-asian="13pt" style:font-size-complex="13pt"/>
    </style:style>
    <style:style style:name="P55" style:family="paragraph" style:parent-style-name="Standard" style:list-style-name="L1">
      <style:text-properties fo:font-size="13pt" officeooo:rsid="00800cef" officeooo:paragraph-rsid="00951499" style:font-size-asian="13pt" style:font-size-complex="13pt"/>
    </style:style>
    <style:style style:name="P56" style:family="paragraph" style:parent-style-name="Standard" style:list-style-name="L1">
      <style:text-properties fo:font-size="13pt" officeooo:rsid="004a1c82" officeooo:paragraph-rsid="004a1c82" style:font-size-asian="13pt" style:font-size-complex="13pt"/>
    </style:style>
    <style:style style:name="P57" style:family="paragraph" style:parent-style-name="Standard">
      <style:text-properties fo:font-size="13pt" officeooo:rsid="004a1c82" officeooo:paragraph-rsid="004a1c82" style:font-size-asian="13pt" style:font-size-complex="13pt"/>
    </style:style>
    <style:style style:name="P58" style:family="paragraph" style:parent-style-name="Standard">
      <style:paragraph-properties fo:break-before="page"/>
      <style:text-properties fo:font-size="13pt" officeooo:rsid="004a1c82" officeooo:paragraph-rsid="004a1c82" style:font-size-asian="13pt" style:font-size-complex="13pt"/>
    </style:style>
    <style:style style:name="P59" style:family="paragraph" style:parent-style-name="Standard" style:list-style-name="L1">
      <style:text-properties officeooo:rsid="008fad91" officeooo:paragraph-rsid="008fad91"/>
    </style:style>
    <style:style style:name="P60" style:family="paragraph" style:parent-style-name="Standard" style:list-style-name="L1">
      <style:text-properties style:use-window-font-color="true" loext:opacity="0%" fo:font-size="13pt" officeooo:paragraph-rsid="0041e26a" style:font-size-asian="13pt" style:font-size-complex="13pt"/>
    </style:style>
    <style:style style:name="P61" style:family="paragraph" style:parent-style-name="Standard" style:list-style-name="L1">
      <style:text-properties style:use-window-font-color="true" loext:opacity="0%" fo:font-size="13pt" officeooo:rsid="005d5279" officeooo:paragraph-rsid="005d5279" style:font-size-asian="13pt" style:font-size-complex="13pt"/>
    </style:style>
    <style:style style:name="P62" style:family="paragraph" style:parent-style-name="Standard" style:list-style-name="L1">
      <style:text-properties style:use-window-font-color="true" loext:opacity="0%" fo:font-size="13pt" officeooo:rsid="0061597b" officeooo:paragraph-rsid="0061597b" style:font-size-asian="13pt" style:font-size-complex="13pt"/>
    </style:style>
    <style:style style:name="P63" style:family="paragraph" style:parent-style-name="Standard" style:list-style-name="L1">
      <style:text-properties fo:color="#c9211e" loext:opacity="100%" fo:font-size="13pt" officeooo:rsid="0063f668" officeooo:paragraph-rsid="0063f668" style:font-size-asian="13pt" style:font-size-complex="13pt"/>
    </style:style>
    <style:style style:name="P64" style:family="paragraph" style:parent-style-name="Standard" style:list-style-name="L1">
      <style:text-properties fo:font-variant="normal" fo:text-transform="none" fo:color="#1f1f1f" loext:opacity="100%" fo:font-size="13pt" fo:letter-spacing="normal" officeooo:rsid="00800cef" officeooo:paragraph-rsid="0089f346" style:font-size-asian="13pt" style:font-size-complex="13pt"/>
    </style:style>
    <style:style style:name="P65" style:family="paragraph" style:parent-style-name="Standard" style:list-style-name="L1">
      <style:text-properties fo:font-variant="normal" fo:text-transform="none" fo:color="#1f1f1f" loext:opacity="100%" fo:font-size="13pt" fo:letter-spacing="normal" officeooo:rsid="00800cef" officeooo:paragraph-rsid="00800cef" style:font-name-asian="Google Sans" style:font-size-asian="11.25pt" style:font-style-asian="normal" style:font-weight-asian="normal" style:font-size-complex="13pt"/>
    </style:style>
    <style:style style:name="P66" style:family="paragraph" style:parent-style-name="Standard" style:list-style-name="L1">
      <style:text-properties fo:font-variant="normal" fo:text-transform="none" fo:color="#1f1f1f" loext:opacity="100%" fo:font-size="13pt" fo:letter-spacing="normal" officeooo:rsid="00800cef" officeooo:paragraph-rsid="0041e26a" style:font-name-asian="Google Sans" style:font-size-asian="11.25pt" style:font-style-asian="normal" style:font-weight-asian="normal" style:font-size-complex="13pt"/>
    </style:style>
    <style:style style:name="P67" style:family="paragraph" style:parent-style-name="Standard" style:list-style-name="L1">
      <style:text-properties fo:font-variant="normal" fo:text-transform="none" fo:color="#c9211e" loext:opacity="100%" fo:font-size="13pt" fo:letter-spacing="normal" officeooo:rsid="00800cef" officeooo:paragraph-rsid="0089f346" style:font-size-asian="13pt" style:font-size-complex="13pt"/>
    </style:style>
    <style:style style:name="P68" style:family="paragraph" style:parent-style-name="Text_20_body" style:list-style-name="L1">
      <style:text-properties fo:font-size="13pt" officeooo:paragraph-rsid="00743c0e" style:font-size-asian="13pt" style:font-size-complex="13pt"/>
    </style:style>
    <style:style style:name="P69" style:family="paragraph" style:parent-style-name="Text_20_body" style:list-style-name="L1">
      <style:text-properties fo:font-size="13pt" officeooo:paragraph-rsid="0041e26a" style:font-size-asian="13pt" style:font-size-complex="13pt"/>
    </style:style>
    <style:style style:name="P70" style:family="paragraph" style:parent-style-name="Text_20_body" style:list-style-name="L1">
      <style:text-properties fo:font-size="13pt" officeooo:paragraph-rsid="00954738" style:font-size-asian="13pt" style:font-size-complex="13pt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3pt" officeooo:rsid="00129553" style:font-size-asian="13pt" style:font-size-complex="13pt"/>
    </style:style>
    <style:style style:name="T3" style:family="text">
      <style:text-properties fo:font-size="13pt" officeooo:rsid="001c9bfb" style:font-size-asian="13pt" style:font-size-complex="13pt"/>
    </style:style>
    <style:style style:name="T4" style:family="text">
      <style:text-properties officeooo:rsid="00129553"/>
    </style:style>
    <style:style style:name="T5" style:family="text">
      <style:text-properties officeooo:rsid="00198bf0"/>
    </style:style>
    <style:style style:name="T6" style:family="text">
      <style:text-properties officeooo:rsid="001ad0cd"/>
    </style:style>
    <style:style style:name="T7" style:family="text">
      <style:text-properties officeooo:rsid="001c9bfb"/>
    </style:style>
    <style:style style:name="T8" style:family="text">
      <style:text-properties officeooo:rsid="001cefac"/>
    </style:style>
    <style:style style:name="T9" style:family="text">
      <style:text-properties officeooo:rsid="001e2813"/>
    </style:style>
    <style:style style:name="T10" style:family="text">
      <style:text-properties officeooo:rsid="00197d10"/>
    </style:style>
    <style:style style:name="T11" style:family="text">
      <style:text-properties loext:padding="0.049cm" loext:border="0.06pt solid #d9d9e3"/>
    </style:style>
    <style:style style:name="T12" style:family="text">
      <style:text-properties fo:font-variant="normal" fo:text-transform="none" fo:color="#111111" loext:opacity="100%" fo:letter-spacing="normal" fo:font-style="normal" fo:font-weight="normal"/>
    </style:style>
    <style:style style:name="T13" style:family="text">
      <style:text-properties officeooo:rsid="0071a2d1"/>
    </style:style>
    <style:style style:name="T14" style:family="text">
      <style:text-properties officeooo:rsid="0077c9de"/>
    </style:style>
    <style:style style:name="T15" style:family="text">
      <style:text-properties style:font-name="Google Sans" fo:font-size="11.25pt" fo:font-style="normal" fo:font-weight="normal"/>
    </style:style>
    <style:style style:name="T16" style:family="text">
      <style:text-properties style:font-name="Google Sans" fo:font-size="11.25pt" fo:font-style="normal" fo:font-weight="normal" style:font-name-asian="Google Sans" style:font-style-asian="normal" style:font-weight-asian="normal"/>
    </style:style>
    <style:style style:name="T17" style:family="text">
      <style:text-properties style:font-name-asian="Google Sans" style:font-size-asian="11.25pt" style:font-style-asian="normal" style:font-weight-asian="normal"/>
    </style:style>
    <style:style style:name="T18" style:family="text">
      <style:text-properties fo:color="#c9211e" loext:opacity="100%" style:font-name-asian="Google Sans" style:font-size-asian="11.25pt" style:font-style-asian="normal" style:font-weight-asian="normal"/>
    </style:style>
    <style:style style:name="T19" style:family="text">
      <style:text-properties fo:color="#c9211e" loext:opacity="100%" style:font-name="Google Sans" fo:font-size="11.25pt" fo:font-style="normal" fo:font-weight="normal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2075496308" text:style-name="L1">
        <text:list-item>
          <text:p text:style-name="P40">宜蘭發稿平台：</text:p>
          <text:list>
            <text:list-item>
              <text:p text:style-name="P42">部屬流程：</text:p>
            </text:list-item>
            <text:list-item>
              <text:p text:style-name="P68"><text:span text:style-name="Source_20_Text"><text:span text:style-name="T12">安裝imagick給php 要轉檔heic (裝完記得重起apache2才會生效)</text:span></text:span></text:p>
              <text:list>
                <text:list-item>
                  <text:p text:style-name="P69">sudo apt-get install php8.1-imagick</text:p>
                </text:list-item>
                <text:list-item>
                  <text:p text:style-name="P68">sudo service apache2 restart</text:p>
                </text:list-item>
              </text:list>
            </text:list-item>
            <text:list-item>
              <text:p text:style-name="P68">在 public 目錄裡建立一個 storage 的捷徑 直接鏈接到檔案存放位置。</text:p>
              <text:list>
                <text:list-item>
                  <text:p text:style-name="P68">php artisan storage:link</text:p>
                </text:list-item>
              </text:list>
            </text:list-item>
            <text:list-item>
              <text:p text:style-name="P69">在 Laravel 架構下，通常需要給予 <text:span text:style-name="Source_20_Text"><text:span text:style-name="T11">www-data</text:span></text:span>（或 <text:span text:style-name="Source_20_Text"><text:span text:style-name="T11">www-data</text:span></text:span> 所屬的使用者或群組）以下資料夾權限：</text:p>
              <text:list>
                <text:list-item>
                  <text:p text:style-name="P69">storage 資料夾：</text:p>
                  <text:p text:style-name="P70">sudo chgrp -R www-data storage</text:p>
                  <text:p text:style-name="P70">sudo chmod -R 775 storage</text:p>
                </text:list-item>
                <text:list-item>
                  <text:p text:style-name="P69">bootstrap/cache 資料夾：</text:p>
                  <text:p text:style-name="P69">sudo chgrp -R www-data bootstrap/cache</text:p>
                  <text:p text:style-name="P69">sudo chmod -R 775 bootstrap/cache</text:p>
                </text:list-item>
              </text:list>
            </text:list-item>
            <text:list-item>
              <text:p text:style-name="P69">這些指令會將相應的資料夾群組設為 www-data，並將權限設定為讓 www-data 可以讀取、寫入和執行，以確保 Laravel 應用程式可以正常運作。請注意，在執行這些指令之前，請確保你具有適當的權限以執行這些更改。</text:p>
            </text:list-item>
            <text:list-item>
              <text:p text:style-name="P42"/>
            </text:list-item>
            <text:list-item>
              <text:p text:style-name="P42">設定apache2</text:p>
            </text:list-item>
            <text:list-item>
              <text:p text:style-name="P42"/>
            </text:list-item>
            <text:list-item>
              <text:p text:style-name="P51">記得調整apache2的php.ini以下四個</text:p>
            </text:list-item>
            <text:list-item>
              <text:p text:style-name="P51">upload_max_filesize</text:p>
            </text:list-item>
            <text:list-item>
              <text:p text:style-name="P51">post_max_size</text:p>
            </text:list-item>
            <text:list-item>
              <text:p text:style-name="P51">max_execution_time</text:p>
            </text:list-item>
            <text:list-item>
              <text:p text:style-name="P51">memory_limit</text:p>
            </text:list-item>
            <text:list-item>
              <text:p text:style-name="P51"/>
            </text:list-item>
            <text:list-item>
              <text:p text:style-name="P42">DocumentRoot /home/bill/project/ilc-press/public</text:p>
            </text:list-item>
            <text:list-item>
              <text:p text:style-name="P42">&lt;Directory /path/to/your-project-name/public&gt;</text:p>
            </text:list-item>
            <text:list-item>
              <text:p text:style-name="P42"><text:s text:c="4"/>AllowOverride All</text:p>
            </text:list-item>
            <text:list-item>
              <text:p text:style-name="P42"><text:s text:c="4"/>Options Indexes FollowSymLinks</text:p>
            </text:list-item>
            <text:list-item>
              <text:p text:style-name="P42"><text:s text:c="4"/>Require all granted</text:p>
            </text:list-item>
            <text:list-item>
              <text:p text:style-name="P42">&lt;/Directory&gt;</text:p>
            </text:list-item>
            <text:list-item>
              <text:p text:style-name="P42"/>
            </text:list-item>
            <text:list-item>
              <text:p text:style-name="P42"><text:soft-page-break/>啟動Apache2的mod_rewrite模塊，以方便支持Laravel的route重寫</text:p>
            </text:list-item>
            <text:list-item>
              <text:p text:style-name="P42">sudo a2enmod rewrite</text:p>
            </text:list-item>
            <text:list-item>
              <text:p text:style-name="P42"/>
            </text:list-item>
            <text:list-item>
              <text:p text:style-name="P43">測試站：</text:p>
              <text:list>
                <text:list-item>
                  <text:p text:style-name="P43">IP位置140.111.67.148</text:p>
                </text:list-item>
                <text:list-item>
                  <text:p text:style-name="P37"><text:span text:style-name="T1">SSH </text:span>帳號密碼：steps/123qwe@ilc </text:p>
                </text:list-item>
                <text:list-item>
                  <text:p text:style-name="P42">mysql root / <text:a xlink:type="simple" xlink:href="mailto:Publisher@admin2023" text:style-name="Internet_20_link" text:visited-style-name="Visited_20_Internet_20_Link">Publisher@admin2023</text:a></text:p>
                </text:list-item>
                <text:list-item>
                  <text:p text:style-name="P44">2blogdev .env設定 </text:p>
                </text:list-item>
                <text:list-item>
                  <text:p text:style-name="P44">WP_URL=https://2blogdev.ilc.edu.tw</text:p>
                </text:list-item>
                <text:list-item>
                  <text:p text:style-name="P38"><text:span text:style-name="T1">WP_APPLICATION_PASSWORD=</text:span>c3RlcHM6WUhZZiA3WlVEIFBMdU0gb05QeCBwM05uIDJFTnA </text:p>
                </text:list-item>
                <text:list-item>
                  <text:p text:style-name="P44">eip 測試帳號:</text:p>
                </text:list-item>
                <text:list-item>
                  <text:p text:style-name="P42">老師：kc / kc168168</text:p>
                </text:list-item>
                <text:list-item>
                  <text:p text:style-name="P39"><text:span text:style-name="T1">學生：</text:span>test2.std / 3243safds6 </text:p>
                </text:list-item>
                <text:list-item>
                  <text:p text:style-name="P59">最大管理者：steps / 6!ePWtkv)KuKvGbYALNJY)$q</text:p>
                </text:list-item>
              </text:list>
              <text:p text:style-name="P39"/>
            </text:list-item>
            <text:list-item>
              <text:p text:style-name="P66"/>
            </text:list-item>
            <text:list-item>
              <text:p text:style-name="P54">API取得方式(簡易)</text:p>
              <text:p text:style-name="P54">public function getTasks($uid)</text:p>
              <text:p text:style-name="P54"><text:s text:c="4"/>{</text:p>
              <text:p text:style-name="P54"><text:s text:c="8"/>$client = new Client();</text:p>
              <text:p text:style-name="P55"><text:s text:c="7"/>$response = $client-&gt;request('GET', 'http://140.111.67.148' . '/api/task/GetUserTasks/' <text:s/>. <text:s/>$uid), [</text:p>
              <text:p text:style-name="P54"><text:s text:c="12"/>'headers' =&gt; [</text:p>
              <text:p text:style-name="P54"><text:s text:c="16"/>'Authorization' =&gt; 需提供API_KEY,</text:p>
              <text:p text:style-name="P54"><text:s text:c="12"/>],</text:p>
              <text:p text:style-name="P54"><text:s text:c="8"/>]);</text:p>
              <text:p text:style-name="P54"><text:s text:c="8"/>$result = $response-&gt;getBody()-&gt;getContents();</text:p>
              <text:p text:style-name="P54"><text:s text:c="8"/>return json_decode($result, true);</text:p>
              <text:p text:style-name="P54"><text:s text:c="4"/>}</text:p>
            </text:list-item>
          </text:list>
        </text:list-item>
      </text:list>
      <text:p text:style-name="P4"/>
      <text:list xml:id="list181809258236652" text:continue-numbering="true" text:style-name="L1">
        <text:list-item>
          <text:list>
            <text:list-item>
              <text:p text:style-name="P56">身份(role)、權限(permission)、畫面(view)</text:p>
            </text:list-item>
          </text:list>
        </text:list-item>
      </text:list>
      <table:table table:name="表格3" table:style-name="表格3">
        <table:table-column table:style-name="表格3.A" table:number-columns-repeated="2"/>
        <table:table-column table:style-name="表格3.C"/>
        <table:table-column table:style-name="表格3.D"/>
        <table:table-row>
          <table:table-cell table:style-name="表格3.A1" office:value-type="string">
            <text:p text:style-name="P2">role、permission&gt;&gt;&gt;</text:p>
            <text:p text:style-name="P2"/>
            <text:p text:style-name="P2">vvv功能vvv</text:p>
          </table:table-cell>
          <table:table-cell table:style-name="表格3.A1" office:value-type="string">
            <text:p text:style-name="P2">多網站管理員(admin)</text:p>
          </table:table-cell>
          <table:table-cell table:style-name="表格3.A1" office:value-type="string">
            <text:p text:style-name="P2">網站管理者(老師)</text:p>
          </table:table-cell>
          <table:table-cell table:style-name="表格3.D1" office:value-type="string">
            <text:p text:style-name="P2">學生</text:p>
          </table:table-cell>
        </table:table-row>
        <table:table-row>
          <table:table-cell table:style-name="表格3.A2" office:value-type="string">
            <text:p text:style-name="P2">首頁</text:p>
          </table:table-cell>
          <table:table-cell table:style-name="表格3.A2" office:value-type="string">
            <text:p text:style-name="P2">全部</text:p>
          </table:table-cell>
          <table:table-cell table:style-name="表格3.A2" office:value-type="string">
            <text:p text:style-name="P2">全部</text:p>
          </table:table-cell>
          <table:table-cell table:style-name="表格3.D2" office:value-type="string">
            <text:p text:style-name="P2">全部</text:p>
          </table:table-cell>
        </table:table-row>
        <table:table-row>
          <table:table-cell table:style-name="表格3.A2" office:value-type="string">
            <text:p text:style-name="P2">投稿紀錄</text:p>
          </table:table-cell>
          <table:table-cell table:style-name="表格3.A2" office:value-type="string">
            <text:p text:style-name="P2">自己的投稿</text:p>
          </table:table-cell>
          <table:table-cell table:style-name="表格3.A2" office:value-type="string">
            <text:p text:style-name="P2">自己的投稿</text:p>
          </table:table-cell>
          <table:table-cell table:style-name="表格3.D2" office:value-type="string">
            <text:p text:style-name="P2">自己的投稿</text:p>
          </table:table-cell>
        </table:table-row>
        <table:table-row>
          <table:table-cell table:style-name="表格3.A2" office:value-type="string">
            <text:p text:style-name="P2">主題管理</text:p>
          </table:table-cell>
          <table:table-cell table:style-name="表格3.A2" office:value-type="string">
            <text:p text:style-name="P2">全部主題</text:p>
          </table:table-cell>
          <table:table-cell table:style-name="表格3.A2" office:value-type="string">
            <text:p text:style-name="P2">自己建立的主題、被指派為協同的主題</text:p>
          </table:table-cell>
          <table:table-cell table:style-name="表格3.D2" office:value-type="string">
            <text:p text:style-name="P2">無403</text:p>
          </table:table-cell>
        </table:table-row>
        <table:table-row>
          <table:table-cell table:style-name="表格3.A2" office:value-type="string">
            <text:p text:style-name="P2">投稿審核</text:p>
          </table:table-cell>
          <table:table-cell table:style-name="表格3.A2" office:value-type="string">
            <text:p text:style-name="P2">全部投稿</text:p>
          </table:table-cell>
          <table:table-cell table:style-name="表格3.A2" office:value-type="string">
            <text:p text:style-name="P2">自己建立的主題之投稿、被指派為協同的主題之投稿</text:p>
          </table:table-cell>
          <table:table-cell table:style-name="表格3.D2" office:value-type="string">
            <text:p text:style-name="P2">無403</text:p>
          </table:table-cell>
        </table:table-row>
        <table:table-row>
          <table:table-cell table:style-name="表格3.A2" office:value-type="string">
            <text:p text:style-name="P2">類別管理</text:p>
          </table:table-cell>
          <table:table-cell table:style-name="表格3.A2" office:value-type="string">
            <text:p text:style-name="P2">全部類別</text:p>
          </table:table-cell>
          <table:table-cell table:style-name="表格3.A2" office:value-type="string">
            <text:p text:style-name="P2">無403</text:p>
          </table:table-cell>
          <table:table-cell table:style-name="表格3.D2" office:value-type="string">
            <text:p text:style-name="P2">無403</text:p>
          </table:table-cell>
        </table:table-row>
        <table:table-row>
          <table:table-cell table:style-name="表格3.A2" office:value-type="string">
            <text:p text:style-name="P2">統計數據</text:p>
          </table:table-cell>
          <table:table-cell table:style-name="表格3.A2" office:value-type="string">
            <text:p text:style-name="P2">全部統計</text:p>
          </table:table-cell>
          <table:table-cell table:style-name="表格3.A2" office:value-type="string">
            <text:p text:style-name="P2">自己的主題統計數據</text:p>
          </table:table-cell>
          <table:table-cell table:style-name="表格3.D2" office:value-type="string">
            <text:p text:style-name="P2">無403</text:p>
          </table:table-cell>
        </table:table-row>
        <table:table-row>
          <table:table-cell table:style-name="表格3.A2" office:value-type="string">
            <text:p text:style-name="P2">指派任務</text:p>
          </table:table-cell>
          <table:table-cell table:style-name="表格3.A2" office:value-type="string">
            <text:p text:style-name="P2">無403</text:p>
          </table:table-cell>
          <table:table-cell table:style-name="表格3.A2" office:value-type="string">
            <text:p text:style-name="P2">無403</text:p>
          </table:table-cell>
          <table:table-cell table:style-name="表格3.D2" office:value-type="string">
            <text:p text:style-name="P2">老師指派的主題</text:p>
          </table:table-cell>
        </table:table-row>
      </table:table>
      <text:p text:style-name="P57"/>
      <text:p text:style-name="P58"/>
      <text:list xml:id="list181809725340304" text:continue-numbering="true" text:style-name="L1">
        <text:list-item>
          <text:list>
            <text:list-item>
              <text:p text:style-name="P45">專案規格composer.json</text:p>
              <text:list>
                <text:list-item>
                  <text:p text:style-name="P45">PHP ^8.0.2</text:p>
                </text:list-item>
                <text:list-item>
                  <text:p text:style-name="P46">Larevel ^9.19.0</text:p>
                </text:list-item>
              </text:list>
            </text:list-item>
            <text:list-item>
              <text:p text:style-name="P46">額外</text:p>
              <text:list>
                <text:list-item>
                  <text:p text:style-name="P47">Bootstrap 5.1.3</text:p>
                </text:list-item>
                <text:list-item>
                  <text:p text:style-name="P45">Jquery 3.5.1</text:p>
                </text:list-item>
                <text:list-item>
                  <text:p text:style-name="P45">Font Awesome 5.10</text:p>
                </text:list-item>
              </text:list>
            </text:list-item>
            <text:list-item>
              <text:p text:style-name="P45">套件</text:p>
              <text:list>
                <text:list-item>
                  <text:p text:style-name="P45">nwidart/laravel-modules ^9.0</text:p>
                </text:list-item>
                <text:list-item>
                  <text:p text:style-name="P45">diglactic/laravel-breadcrumbs:^8.0</text:p>
                </text:list-item>
                <text:list-item>
                  <text:p text:style-name="P45">mews/captcha ^3.2</text:p>
                </text:list-item>
                <text:list-item>
                  <text:p text:style-name="P45">maatwebsite/excel: 3.1</text:p>
                </text:list-item>
                <text:list-item>
                  <text:p text:style-name="P45">guzzlehttp/guzzle: 7.2</text:p>
                </text:list-item>
              </text:list>
            </text:list-item>
          </text:list>
        </text:list-item>
      </text:list>
      <text:p text:style-name="P1"/>
      <text:list xml:id="list181809484682965" text:continue-numbering="true" text:style-name="L1">
        <text:list-item>
          <text:list>
            <text:list-item>
              <text:p text:style-name="P45">Module 切割 (依畫面區塊去分割)</text:p>
              <text:list>
                <text:list-item>
                  <text:p text:style-name="P48">投稿紀錄 Contribute</text:p>
                </text:list-item>
                <text:list-item>
                  <text:p text:style-name="P45">主題管理 Subject</text:p>
                </text:list-item>
                <text:list-item>
                  <text:p text:style-name="P45">個人任務 Task</text:p>
                </text:list-item>
                <text:list-item>
                  <text:p text:style-name="P45">投稿審核 Review</text:p>
                </text:list-item>
                <text:list-item>
                  <text:p text:style-name="P45">類別管理 Category</text:p>
                </text:list-item>
                <text:list-item>
                  <text:p text:style-name="P45">統計數據 Statistic</text:p>
                </text:list-item>
                <text:list-item>
                  <text:p text:style-name="P49">操作紀錄 Logger (隱藏)</text:p>
                </text:list-item>
                <text:list-item>
                  <text:p text:style-name="P49"/>
                </text:list-item>
              </text:list>
            </text:list-item>
            <text:list-item>
              <text:p text:style-name="P45">public</text:p>
              <text:list>
                <text:list-item>
                  <text:p text:style-name="P45">navbar</text:p>
                </text:list-item>
                <text:list-item>
                  <text:p text:style-name="P45">layout</text:p>
                </text:list-item>
                <text:list-item>
                  <text:p text:style-name="P50">首頁 home</text:p>
                </text:list-item>
                <text:list-item>
                  <text:p text:style-name="P50">IndexController 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Google Sans" svg:font-family="'Google Sans', Roboto, Arial, sans-serif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ans Mono CJK TC" svg:font-family="'Noto Sans Mono CJK TC'" style:font-family-generic="modern" style:font-pitch="fixed"/>
    <style:font-face style:name="Noto Serif CJK TC" svg:font-family="'Noto Serif CJK T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TC1" style:font-family-asian="'Noto Sans CJK TC'" style:font-family-generic-asian="system" style:font-pitch-asian="variable" style:font-size-asian="14pt" style:font-name-complex="Noto Sans CJK TC1" style:font-family-complex="'Noto Sans CJK TC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CJK TC" style:font-family-complex="'Noto Sans CJK TC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CJK TC" style:font-family-complex="'Noto Sans CJK TC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Noto Sans CJK TC" style:font-family-complex="'Noto Sans CJK TC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oto Sans Mono CJK TC" style:font-family-asian="'Noto Sans Mono CJK T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oto Serif CJK TC" style:font-family-asian="'Noto Serif CJK TC'" style:font-family-generic-asian="system" style:font-pitch-asian="variable" style:font-size-asian="14pt" style:font-weight-asian="bold" style:font-name-complex="Noto Sans CJK TC1" style:font-family-complex="'Noto Sans CJK TC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oto Serif CJK TC" style:font-family-asian="'Noto Serif CJK TC'" style:font-family-generic-asian="system" style:font-pitch-asian="variable" style:font-size-asian="24pt" style:font-weight-asian="bold" style:font-name-complex="Noto Sans CJK TC1" style:font-family-complex="'Noto Sans CJK TC'" style:font-family-generic-complex="system" style:font-pitch-complex="variable" style:font-size-complex="2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oto Sans Mono CJK TC" style:font-family-asian="'Noto Sans Mono CJK T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xample" style:family="text">
      <style:text-properties style:font-name="Liberation Mono" fo:font-family="'Liberation Mono'" style:font-family-generic="modern" style:font-pitch="fixed" style:font-name-asian="Noto Sans Mono CJK TC" style:font-family-asian="'Noto Sans Mono CJK TC'" style:font-family-generic-asian="modern" style:font-pitch-asian="fixed" style:font-name-complex="Liberation Mono" style:font-family-complex="'Liberation Mono'" style:font-family-generic-complex="modern" style:font-pitch-complex="fixe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3-13T17:43:51.438213661</meta:creation-date>
    <dc:date>2023-07-10T18:18:09.031977927</dc:date>
    <meta:editing-duration>P4DT9M32S</meta:editing-duration>
    <meta:editing-cycles>69</meta:editing-cycles>
    <meta:generator>LibreOffice/7.3.7.2$Linux_X86_64 LibreOffice_project/30$Build-2</meta:generator>
    <meta:document-statistic meta:table-count="1" meta:image-count="0" meta:object-count="0" meta:page-count="4" meta:paragraph-count="120" meta:word-count="712" meta:character-count="2203" meta:non-whitespace-character-count="1991"/>
  </office:meta>
</office:document-meta>
</file>