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5950000020642A6A770D8158C42.png" manifest:media-type="image/png"/>
  <manifest:file-entry manifest:full-path="Pictures/10000001000001600000009EE1643167D9A6FB7B.png" manifest:media-type="image/png"/>
  <manifest:file-entry manifest:full-path="Pictures/10000001000001D200000056DB0C1645A0E5CD7D.png" manifest:media-type="image/png"/>
  <manifest:file-entry manifest:full-path="Pictures/10000001000003790000025085B7A976E8276973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automatic-styles>
    <style:style style:name="T1" style:family="text">
      <style:text-properties officeooo:rsid="001c5d3a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資安弱點掃描誤判說明報告</text:p>
      <text:p text:style-name="Standard"><text:s text:c="183"/></text:p>
      <text:p text:style-name="Standard"><text:s text:c="2"/>報告日期： 2026-06-09</text:p>
      <text:p text:style-name="Standard"><text:s text:c="2"/>弱點項目： Web Application Information Disclosure</text:p>
      <text:p text:style-name="Standard"><text:s text:c="2"/>掃描目標： GET /home/search?filter=ofxfsw</text:p>
      <text:p text:style-name="Standard"><text:s text:c="2"/>結論： 誤判（False Positive）</text:p>
      <text:p text:style-name="Standard"><text:s text:c="2"/></text:p>
      <text:p text:style-name="Standard"><text:s text:c="2"/>一、掃描器的發現</text:p>
      <text:p text:style-name="Standard"><text:s text:c="2"/></text:p>
      <text:p text:style-name="Standard"><text:s text:c="2"/>資安掃描工具對本系統發送了以下測試請求：</text:p>
      <text:p text:style-name="Standard"/>
      <text:p text:style-name="Standard"><text:s text:c="2"/>GET /home/search?filter=ofxfsw</text:p>
      <text:p text:style-name="Standard"/>
      <text:p text:style-name="Standard"><text:s text:c="2"/>掃描器回報此請求「洩漏了伺服器路徑資訊」，並標示為弱點。</text:p>
      <text:p text:style-name="Standard"/>
      <text:p text:style-name="Standard"><draw:frame draw:style-name="fr1" draw:name="影像1" text:anchor-type="char" svg:width="17cm" svg:height="11.321cm" draw:z-index="0"><draw:image xlink:href="Pictures/10000001000003790000025085B7A976E8276973.png" xlink:type="simple" xlink:show="embed" xlink:actuate="onLoad" draw:mime-type="image/png"/></draw:frame></text:p>
      <text:p text:style-name="Standard"/>
      <text:p text:style-name="Standard"><text:s text:c="2"/>二、掃描器實際偵測到什麼</text:p>
      <text:p text:style-name="Standard"><text:s text:c="2"/></text:p>
      <text:p text:style-name="Standard"><text:s text:c="2"/>掃描器在伺服器的 HTML 回應中找到了以下內容，並將其判定為「路徑資訊」：</text:p>
      <text:p text:style-name="Standard"/>
      <text:p text:style-name="Standard"><text:s text:c="2"/>&lt;form method="get" action="/home/search"&gt;</text:p>
      <text:p text:style-name="Standard"/>
      <text:p text:style-name="Standard"><text:s text:c="2"/>也就是頁面上搜尋表單的連結網址。</text:p>
      <text:p text:style-name="Standard"><text:s text:c="2"/></text:p>
      <text:p text:style-name="Standard"><draw:frame draw:style-name="fr3" draw:name="影像2" text:anchor-type="char" svg:x="0.721cm" svg:y="0.159cm" svg:width="12.33cm" svg:height="2.275cm" draw:z-index="1"><draw:image xlink:href="Pictures/10000001000001D200000056DB0C1645A0E5CD7D.png" xlink:type="simple" xlink:show="embed" xlink:actuate="onLoad" draw:mime-type="image/png"/></draw:frame></text:p>
      <text:p text:style-name="Standard"/>
      <text:p text:style-name="Standard"><text:soft-page-break/><text:s text:c="2"/>三、為什麼這是誤判</text:p>
      <text:p text:style-name="Standard"/>
      <text:p text:style-name="Standard"><text:s text:c="2"/>用一句話說明</text:p>
      <text:p text:style-name="Standard"/>
      <text:p text:style-name="Standard"><text:s text:c="2"/>掃描器把「網址路徑」誤認為「伺服器資料夾路徑」。</text:p>
      <text:p text:style-name="Standard"/>
      <text:p text:style-name="Standard"><text:s text:c="2"/>詳細說明</text:p>
      <text:p text:style-name="Standard"/>
      <text:p text:style-name="Standard"><text:s text:c="2"/>真正危險的資訊洩漏，是像這樣的伺服器內部路徑出現在頁面上：</text:p>
      <text:p text:style-name="Standard"/>
      <text:p text:style-name="Standard"><text:s text:c="2"/>/var/www/html/<text:span text:style-name="T1">project</text:span>/...</text:p>
      <text:p text:style-name="Standard"/>
      <text:p text:style-name="Standard"><text:s text:c="2"/>這種路徑洩漏才代表攻擊者可以得知伺服器的內部結構，是真實弱點。</text:p>
      <text:p text:style-name="Standard"><text:s text:c="2"/></text:p>
      <text:p text:style-name="Standard"><text:s text:c="2"/>而本次被標記的內容是：</text:p>
      <text:p text:style-name="Standard"><text:s text:c="2"/></text:p>
      <text:p text:style-name="Standard"><text:s text:c="2"/>/home/search</text:p>
      <text:p text:style-name="Standard"/>
      <text:p text:style-name="Standard"><text:s text:c="2"/>這是網站的功能網址，就像 /about、/contact 一樣，是設計給所有人存取的正常連結。home 是本系統首頁模組的名稱，不是任何伺服器目錄。</text:p>
      <text:p text:style-name="Standard"><text:s text:c="2"/></text:p>
      <text:p text:style-name="Standard"><text:s text:c="2"/>類比說明</text:p>
      <text:p text:style-name="Standard"/>
      <text:p text:style-name="Standard"><text:s text:c="2"/>這就像防盜系統看到住家門牌寫著「中山路 1 號」，就誤以為洩漏了「保險箱在幾樓哪個抽屜」——兩者都有「地址」的概念，但性質完全不同。</text:p>
      <text:p text:style-name="Standard"><text:s text:c="2"/></text:p>
      <text:p text:style-name="Standard"><text:s text:c="2"/>掃描器的規則是在回應內容中尋找 /home/ 開頭的字串，因為 Linux 系統的使用者家目錄格式也是 /home/username/。本系統的網址路徑恰好符合這個字串格式，因此觸發誤判。</text:p>
      <text:p text:style-name="Standard"><text:s text:c="2"/></text:p>
      <text:p text:style-name="Standard"><text:s text:c="2"/>四、確認未洩漏真實伺服器路徑</text:p>
      <text:p text:style-name="Standard"><text:s text:c="2"/></text:p>
      <text:p text:style-name="Standard"><text:s text:c="2"/>以下設定確保系統回應中不會包含任何伺服器實體路徑：</text:p>
      <text:p text:style-name="Standard"/>
      <text:p text:style-name="Standard"><text:s text:c="2"/>- DISPLAY_ERRORS = 0 — PHP 錯誤訊息不輸出至頁面</text:p>
      <text:p text:style-name="Standard"><text:s text:c="2"/>- PRODUCTION_ERROR_HANDLER_ENABLED = 1 — 發生例外時，頁面只顯示「系統發生錯誤」，不含任何路徑資訊</text:p>
      <text:p text:style-name="Standard"><text:s text:c="2"/>- 所有除錯模式均已關閉，不對外輸出除錯資訊</text:p>
      <text:p text:style-name="Standard"/>
      <text:p text:style-name="Standard"><draw:frame draw:style-name="fr2" draw:name="影像3" text:anchor-type="char" svg:width="9.313cm" svg:height="4.18cm" draw:z-index="2"><draw:image xlink:href="Pictures/10000001000001600000009EE1643167D9A6FB7B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 text:c="2"/>五、filter 參數是否需要修改</text:p>
      <text:p text:style-name="Standard"/>
      <text:p text:style-name="Standard"><text:soft-page-break/><text:s text:c="2"/>不需要。</text:p>
      <text:p text:style-name="Standard"/>
      <text:p text:style-name="Standard"><text:s text:c="2"/>filter 是搜尋關鍵字輸入欄位，相當於 Google 搜尋框，使用者可以輸入任何文字。掃描器送出的 ofxfsw 是一個完全合法的搜尋詞，系統正確回傳「0 筆結果」的搜尋頁面，這是預期的正常行為。</text:p>
      <text:p text:style-name="Standard"/>
      <text:p text:style-name="Standard"><text:s text:c="2"/>若對此欄位加入限制，反而會讓使用者無法搜尋特定內容，破壞系統功能，且無法消除此誤判，因為問題根本不在於輸入的值是什麼。</text:p>
      <text:p text:style-name="Standard"><text:s text:c="2"/></text:p>
      <text:p text:style-name="Standard"><draw:frame draw:style-name="fr1" draw:name="影像4" text:anchor-type="char" svg:width="17cm" svg:height="6.161cm" draw:z-index="3"><draw:image xlink:href="Pictures/10000001000005950000020642A6A770D8158C42.png" xlink:type="simple" xlink:show="embed" xlink:actuate="onLoad" draw:mime-type="image/png"/></draw:frame></text:p>
      <text:p text:style-name="Standard"><text:s text:c="2"/></text:p>
      <text:p text:style-name="Standard"><text:s text:c="2"/>六、結論與建議</text:p>
      <text:p text:style-name="Standard"><text:s text:c="2"/></text:p>
      <text:p text:style-name="Standard"><text:s text:c="2"/>本項弱點報告屬於工具誤判，建議請稽核單位將此項目標記為 False Positive（誤判），不計入弱點統計。</text:p>
      <text:p text:style-name="Standard"/>
      <text:p text:style-name="Standard"><text:s text:c="2"/>本系統已確認，在任何 HTTP 回應中均不包含伺服器實體路徑資訊（如 /var/www/、/usr/、/etc/ 等格式）。如需進一步驗證，可提供完整 HTTP 回應內容供人工審查。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09T18:06:55.078136053</meta:creation-date>
    <dc:date>2026-06-09T18:09:42.638961928</dc:date>
    <meta:editing-duration>PT2M48S</meta:editing-duration>
    <meta:editing-cycles>1</meta:editing-cycles>
    <meta:document-statistic meta:table-count="0" meta:image-count="4" meta:object-count="0" meta:page-count="3" meta:paragraph-count="52" meta:word-count="841" meta:character-count="1495" meta:non-whitespace-character-count="1161"/>
    <meta:generator>LibreOffice/7.3.7.2$Linux_X86_64 LibreOffice_project/30$Build-2</meta:generator>
  </office:meta>
</office:document-meta>
</file>