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Noto Sans CJK TC" svg:font-family="'Noto Sans CJK TC'" style:font-family-generic="swiss"/>
    <style:font-face style:name="Noto Sans CJK TC1" svg:font-family="'Noto Sans CJK TC'" style:font-family-generic="system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text-properties style:font-name="微軟正黑體" style:font-name-asian="微軟正黑體1"/>
    </style:style>
    <style:style style:name="P2" style:family="paragraph" style:parent-style-name="Standard">
      <style:text-properties style:font-name="微軟正黑體" officeooo:paragraph-rsid="001c0e93" style:font-name-asian="微軟正黑體1"/>
    </style:style>
    <style:style style:name="P3" style:family="paragraph" style:parent-style-name="Standard">
      <style:text-properties style:font-name="微軟正黑體" officeooo:rsid="001e82fd" officeooo:paragraph-rsid="001e82fd" style:font-name-asian="微軟正黑體1"/>
    </style:style>
    <style:style style:name="P4" style:family="paragraph" style:parent-style-name="Standard">
      <style:text-properties style:font-name="微軟正黑體" officeooo:rsid="0020111b" officeooo:paragraph-rsid="0020111b" style:font-name-asian="微軟正黑體1"/>
    </style:style>
    <style:style style:name="T1" style:family="text">
      <style:text-properties style:font-name="微軟正黑體" style:font-name-asian="微軟正黑體1"/>
    </style:style>
    <style:style style:name="T2" style:family="text">
      <style:text-properties officeooo:rsid="0021844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雲端教室借用系統測試機VPN連線資訊</text:p>
      <text:p text:style-name="Standard"><text:span text:style-name="T1">VPN網址 : </text:span><text:a xlink:type="simple" xlink:href="https://sslvpn.nutc.edu.tw/steps" text:style-name="Internet_20_link" text:visited-style-name="Visited_20_Internet_20_Link"><text:span text:style-name="Internet_20_link"><text:span text:style-name="T1">https://sslvpn.nutc.edu.tw/steps</text:span></text:span></text:a></text:p>
      <text:p text:style-name="P1">帳號:stepsadm</text:p>
      <text:p text:style-name="P2">密碼:Stepsadm@2212070810</text:p>
      <text:p text:style-name="Standard"><text:span text:style-name="T1">S</text:span><text:bookmark text:name="_GoBack"/><text:span text:style-name="T1">sh帳密</text:span></text:p>
      <text:p text:style-name="P1">帳號:webadm</text:p>
      <text:p text:style-name="P1">密碼:<text:a xlink:type="simple" xlink:href="mailto:adm@220810" text:style-name="Internet_20_link" text:visited-style-name="Visited_20_Internet_20_Link">adm@220810</text:a></text:p>
      <text:p text:style-name="P1"/>
      <text:p text:style-name="P3">ip:172.20.145.207</text:p>
      <text:p text:style-name="P3"/>
      <text:p text:style-name="P4">mysql:<text:a xlink:type="simple" xlink:href="mailto:nutc@admin2023s" text:style-name="Internet_20_link" text:visited-style-name="Visited_20_Internet_20_Link">nutc@admin2023</text:a><text:a xlink:type="simple" xlink:href="mailto:nutc@admin2023s" text:style-name="Internet_20_link" text:visited-style-name="Visited_20_Internet_20_Link"><text:span text:style-name="T2">s</text:span></text:a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Noto Sans CJK TC" svg:font-family="'Noto Sans CJK TC'" style:font-family-generic="swiss"/>
    <style:font-face style:name="Noto Sans CJK TC1" svg:font-family="'Noto Sans CJK TC'" style:font-family-generic="system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Noto Sans CJK TC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Noto Sans CJK TC1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TC1" style:font-family-asian="'Noto Sans CJK TC'" style:font-family-generic-asian="system" style:font-pitch-asian="variable" style:font-size-asian="14pt" style:font-name-complex="Noto Sans CJK TC1" style:font-family-complex="'Noto Sans CJK TC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CJK TC" style:font-family-complex="'Noto Sans CJK TC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CJK TC" style:font-family-complex="'Noto Sans CJK TC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CJK TC" style:font-family-complex="'Noto Sans CJK TC'" style:font-family-generic-complex="swiss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ser</meta:initial-creator>
    <meta:editing-cycles>9</meta:editing-cycles>
    <meta:creation-date>2022-12-07T07:46:00</meta:creation-date>
    <dc:date>2023-06-19T14:09:04.572671265</dc:date>
    <meta:editing-duration>PT1H42M12S</meta:editing-duration>
    <meta:generator>LibreOffice/7.3.7.2$Linux_X86_64 LibreOffice_project/30$Build-2</meta:generator>
    <meta:document-statistic meta:table-count="0" meta:image-count="0" meta:object-count="0" meta:page-count="1" meta:paragraph-count="9" meta:word-count="38" meta:character-count="156" meta:non-whitespace-character-count="154"/>
    <meta:user-defined meta:name="AppVersion">16.0000</meta:user-defined>
    <meta:user-defined meta:name="DocSecurity" meta:value-type="float">1</meta:user-defined>
    <meta:template xlink:type="simple" xlink:actuate="onRequest" xlink:title="Normal.dotm" xlink:href=""/>
  </office:meta>
</office:document-meta>
</file>