
<file path=META-INF/manifest.xml><?xml version="1.0" encoding="utf-8"?>
<manifest:manifest xmlns:manifest="urn:oasis:names:tc:opendocument:xmlns:manifest:1.0" xmlns:loext="urn:org:documentfoundation:names:experimental:office:xmlns:loext:1.0" manifest:version="1.4">
  <manifest:file-entry manifest:full-path="/" manifest:version="1.4" manifest:media-type="application/vnd.oasis.opendocument.text"/>
  <manifest:file-entry manifest:full-path="Configurations2/" manifest:media-type="application/vnd.sun.xml.ui.configuration"/>
  <manifest:file-entry manifest:full-path="styles.xml" manifest:media-type="text/xml"/>
  <manifest:file-entry manifest:full-path="manifest.rdf" manifest:media-type="application/rdf+xml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formx="urn:openoffice:names:experimental:ooxml-odf-interop:xmlns:form:1.0" xmlns:svg="urn:oasis:names:tc:opendocument:xmlns:svg-compatible:1.0" xmlns:chart="urn:oasis:names:tc:opendocument:xmlns:chart:1.0" xmlns:officeooo="http://openoffice.org/2009/office" xmlns:table="urn:oasis:names:tc:opendocument:xmlns:table:1.0" xmlns:meta="urn:oasis:names:tc:opendocument:xmlns:meta:1.0" xmlns:loext="urn:org:documentfoundation:names:experimental:office:xmlns:loext:1.0" xmlns:number="urn:oasis:names:tc:opendocument:xmlns:datastyle:1.0" xmlns:field="urn:openoffice:names:experimental:ooo-ms-interop:xmlns:field:1.0" office:version="1.4">
  <office:scripts/>
  <office:font-face-decls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Noto Sans CJK TC" svg:font-family="'Noto Sans CJK TC'" style:font-family-generic="swiss"/>
    <style:font-face style:name="Noto Sans CJK TC1" svg:font-family="'Noto Sans CJK TC'" style:font-family-generic="system" style:font-pitch="variable"/>
    <style:font-face style:name="Noto Serif CJK TC" svg:font-family="'Noto Serif CJK TC'" style:font-family-generic="system" style:font-pitch="variable"/>
  </office:font-face-decls>
  <office:automatic-styles/>
  <office:body>
    <office:text text:use-soft-page-breaks="true"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><text:s/>測試站頁面: https://imtestwebside.fju.edu.tw/</text:p>
      <text:p text:style-name="Standard">⚠️ 發現以下正式站連結 (共 25 個)：</text:p>
      <text:p text:style-name="Standard"><text:s text:c="3"/>❌ https://www.im.fju.edu.tw/%e9%ab%98%e4%b8%ad%e7%94%9f%e5%b0%88%e5%8d%80/</text:p>
      <text:p text:style-name="Standard"><text:s text:c="3"/>❌ https://www.im.fju.edu.tw/english/</text:p>
      <text:p text:style-name="Standard"><text:s text:c="3"/>❌ https://www.im.fju.edu.tw/%e6%9c%80%e6%96%b0%e6%b6%88%e6%81%af/</text:p>
      <text:p text:style-name="Standard"><text:s text:c="3"/>❌ https://www.im.fju.edu.tw/榮譽榜/</text:p>
      <text:p text:style-name="Standard"><text:s text:c="3"/>❌ https://www.im.fju.edu.tw/實習快訊/</text:p>
      <text:p text:style-name="Standard"><text:s text:c="3"/>❌ https://www.im.fju.edu.tw/wp-content/uploads/2024/03/精選圖片-系網頁小benner51.jpg</text:p>
      <text:p text:style-name="Standard"><text:s text:c="3"/>❌ https://www.im.fju.edu.tw/wp-content/uploads/2024/03/30-1.jpg</text:p>
      <text:p text:style-name="Standard"><text:s text:c="3"/>❌ https://www.im.fju.edu.tw/wp-content/uploads/2024/03/19-1.jpg</text:p>
      <text:p text:style-name="Standard"><text:s text:c="3"/>❌ https://www.im.fju.edu.tw/wp-content/uploads/2024/03/5-1.jpg</text:p>
      <text:p text:style-name="Standard"><text:s text:c="3"/>❌ https://www.im.fju.edu.tw/%e6%9c%80%e6%96%b0%e5%85%ac%e5%91%8a/#ImportantNotice</text:p>
      <text:p text:style-name="Standard"><text:s text:c="3"/>❌ https://www.im.fju.edu.tw/%e6%9c%80%e6%96%b0%e5%85%ac%e5%91%8a/#AdmissionsInformation</text:p>
      <text:p text:style-name="Standard"><text:s text:c="3"/>❌ https://www.im.fju.edu.tw/%e6%9c%80%e6%96%b0%e5%85%ac%e5%91%8a/#ScholarshipsAndBursaries</text:p>
      <text:p text:style-name="Standard"><text:s text:c="3"/>❌ https://www.im.fju.edu.tw/%e6%9c%80%e6%96%b0%e5%85%ac%e5%91%8a/#HonorRoll</text:p>
      <text:p text:style-name="Standard"><text:s text:c="3"/>❌ https://www.im.fju.edu.tw/%e6%9c%80%e6%96%b0%e5%85%ac%e5%91%8a/#EnterpriseRecruitment</text:p>
      <text:p text:style-name="Standard"><text:s text:c="3"/>❌ https://www.im.fju.edu.tw/%e6%9c%80%e6%96%b0%e5%85%ac%e5%91%8a/#AcademicEvents</text:p>
      <text:p text:style-name="Standard"><text:s text:c="3"/>❌ https://www.im.fju.edu.tw/%e6%9c%80%e6%96%b0%e5%85%ac%e5%91%8a/#AdministrativeAnnouncement</text:p>
      <text:p text:style-name="Standard"><text:s text:c="3"/>❌ https://www.im.fju.edu.tw/高中生專區/學習資源/</text:p>
      <text:p text:style-name="Standard"><text:s text:c="3"/>❌ https://www.im.fju.edu.tw/%e6%9c%ac%e7%b3%bb%e8%b5%b4%e5%a4%96%e4%ba%a4%e6%8f%9b%e7%94%9f/</text:p>
      <text:p text:style-name="Standard"><text:s text:c="3"/>❌ https://www.im.fju.edu.tw/活動花絮-2/</text:p>
      <text:p text:style-name="Standard"><text:s text:c="3"/>❌ https://www.im.fju.edu.tw/系所介紹</text:p>
      <text:p text:style-name="Standard"><text:s text:c="3"/>❌ https://www.im.fju.edu.tw/sample-page/%e7%a9%ba%e9%96%93%e8%88%87%e8%a8%ad%e5%82%99/</text:p>
      <text:p text:style-name="Standard"><text:s text:c="3"/>❌ https://www.im.fju.edu.tw/sample-page/%e8%81%b7%e6%b6%afcvhs%e6%9a%a8%e7%95%a2%e6%a5%ad%e7%94%9f%e6%9c%aa%e4%be%86%e7%99%bc%e5%b1%95/</text:p>
      <text:p text:style-name="Standard"><text:s text:c="3"/>❌ https://www.im.fju.edu.tw/sample-page/系所法規</text:p>
      <text:p text:style-name="Standard"><text:s text:c="3"/>❌ https://www.im.fju.edu.tw/系所介紹/系大事紀</text:p>
      <text:p text:style-name="Standard"><text:s text:c="3"/>❌ https://www.im.fju.edu.tw/%e5%82%91%e5%87%ba%e6%a0%a1%e5%8f%8b/</text:p>
      <text:p text:style-name="Standard"/>
      <text:p text:style-name="Standard">📄 測試站頁面: https://imtestwebside.fju.edu.tw/#News</text:p>
      <text:p text:style-name="Standard">⚠️ 發現以下正式站連結 (共 25 個)：</text:p>
      <text:p text:style-name="Standard"><text:s text:c="3"/>❌ https://www.im.fju.edu.tw/%e9%ab%98%e4%b8%ad%e7%94%9f%e5%b0%88%e5%8d%80/</text:p>
      <text:p text:style-name="Standard"><text:s text:c="3"/>❌ https://www.im.fju.edu.tw/english/</text:p>
      <text:p text:style-name="Standard"><text:s text:c="3"/>❌ https://www.im.fju.edu.tw/%e6%9c%80%e6%96%b0%e6%b6%88%e6%81%af/</text:p>
      <text:p text:style-name="Standard"><text:soft-page-break/><text:s text:c="3"/>❌ https://www.im.fju.edu.tw/榮譽榜/</text:p>
      <text:p text:style-name="Standard"><text:s text:c="3"/>❌ https://www.im.fju.edu.tw/實習快訊/</text:p>
      <text:p text:style-name="Standard"><text:s text:c="3"/>❌ https://www.im.fju.edu.tw/wp-content/uploads/2024/03/精選圖片-系網頁小benner51.jpg</text:p>
      <text:p text:style-name="Standard"><text:s text:c="3"/>❌ https://www.im.fju.edu.tw/wp-content/uploads/2024/03/30-1.jpg</text:p>
      <text:p text:style-name="Standard"><text:s text:c="3"/>❌ https://www.im.fju.edu.tw/wp-content/uploads/2024/03/19-1.jpg</text:p>
      <text:p text:style-name="Standard"><text:s text:c="3"/>❌ https://www.im.fju.edu.tw/wp-content/uploads/2024/03/5-1.jpg</text:p>
      <text:p text:style-name="Standard"><text:s text:c="3"/>❌ https://www.im.fju.edu.tw/%e6%9c%80%e6%96%b0%e5%85%ac%e5%91%8a/#ImportantNotice</text:p>
      <text:p text:style-name="Standard"><text:s text:c="3"/>❌ https://www.im.fju.edu.tw/%e6%9c%80%e6%96%b0%e5%85%ac%e5%91%8a/#AdmissionsInformation</text:p>
      <text:p text:style-name="Standard"><text:s text:c="3"/>❌ https://www.im.fju.edu.tw/%e6%9c%80%e6%96%b0%e5%85%ac%e5%91%8a/#ScholarshipsAndBursaries</text:p>
      <text:p text:style-name="Standard"><text:s text:c="3"/>❌ https://www.im.fju.edu.tw/%e6%9c%80%e6%96%b0%e5%85%ac%e5%91%8a/#HonorRoll</text:p>
      <text:p text:style-name="Standard"><text:s text:c="3"/>❌ https://www.im.fju.edu.tw/%e6%9c%80%e6%96%b0%e5%85%ac%e5%91%8a/#EnterpriseRecruitment</text:p>
      <text:p text:style-name="Standard"><text:s text:c="3"/>❌ https://www.im.fju.edu.tw/%e6%9c%80%e6%96%b0%e5%85%ac%e5%91%8a/#AcademicEvents</text:p>
      <text:p text:style-name="Standard"><text:s text:c="3"/>❌ https://www.im.fju.edu.tw/%e6%9c%80%e6%96%b0%e5%85%ac%e5%91%8a/#AdministrativeAnnouncement</text:p>
      <text:p text:style-name="Standard"><text:s text:c="3"/>❌ https://www.im.fju.edu.tw/高中生專區/學習資源/</text:p>
      <text:p text:style-name="Standard"><text:s text:c="3"/>❌ https://www.im.fju.edu.tw/%e6%9c%ac%e7%b3%bb%e8%b5%b4%e5%a4%96%e4%ba%a4%e6%8f%9b%e7%94%9f/</text:p>
      <text:p text:style-name="Standard"><text:s text:c="3"/>❌ https://www.im.fju.edu.tw/活動花絮-2/</text:p>
      <text:p text:style-name="Standard"><text:s text:c="3"/>❌ https://www.im.fju.edu.tw/系所介紹</text:p>
      <text:p text:style-name="Standard"><text:s text:c="3"/>❌ https://www.im.fju.edu.tw/sample-page/%e7%a9%ba%e9%96%93%e8%88%87%e8%a8%ad%e5%82%99/</text:p>
      <text:p text:style-name="Standard"><text:s text:c="3"/>❌ https://www.im.fju.edu.tw/sample-page/%e8%81%b7%e6%b6%afcvhs%e6%9a%a8%e7%95%a2%e6%a5%ad%e7%94%9f%e6%9c%aa%e4%be%86%e7%99%bc%e5%b1%95/</text:p>
      <text:p text:style-name="Standard"><text:s text:c="3"/>❌ https://www.im.fju.edu.tw/sample-page/系所法規</text:p>
      <text:p text:style-name="Standard"><text:s text:c="3"/>❌ https://www.im.fju.edu.tw/系所介紹/系大事紀</text:p>
      <text:p text:style-name="Standard"><text:s text:c="3"/>❌ https://www.im.fju.edu.tw/%e5%82%91%e5%87%ba%e6%a0%a1%e5%8f%8b/</text:p>
      <text:p text:style-name="Standard"/>
      <text:p text:style-name="Standard">📄 測試站頁面: https://imtestwebside.fju.edu.tw/%e6%9c%80%e6%96%b0%e6%b6%88%e6%81%af/</text:p>
      <text:p text:style-name="Standard">⚠️ 發現以下正式站連結 (共 11 個)：</text:p>
      <text:p text:style-name="Standard"><text:s text:c="3"/>❌ https://www.im.fju.edu.tw/?page_id=9435</text:p>
      <text:p text:style-name="Standard"><text:s text:c="3"/>❌ https://www.im.fju.edu.tw/?page_id=9927</text:p>
      <text:p text:style-name="Standard"><text:s text:c="3"/>❌ https://www.im.fju.edu.tw/?page_id=9934</text:p>
      <text:p text:style-name="Standard"><text:s text:c="3"/>❌ https://www.im.fju.edu.tw/%e6%96%b0%e7%94%9f%e5%b0%88%e5%8d%80/</text:p>
      <text:p text:style-name="Standard"><text:s text:c="3"/>❌ https://www.im.fju.edu.tw/wp-content/uploads/2025/11/115資管系運動績優專用審查資料表.docx</text:p>
      <text:p text:style-name="Standard"><text:s text:c="3"/>❌ https://www.im.fju.edu.tw/wp-content/uploads/2025/02/114資管系轉學考書審資料表.docx</text:p>
      <text:p text:style-name="Standard"><text:s text:c="3"/>❌ https://www.im.fju.edu.tw/wp-content/uploads/2025/02/開箱日三分鐘影片封面2.png</text:p>
      <text:p text:style-name="Standard"><text:s text:c="3"/>❌ https://www.im.fju.edu.tw/wp-content/uploads/2025/04/資管系學什麼.jpg</text:p>
      <text:p text:style-name="Standard"><text:soft-page-break/><text:s text:c="3"/>❌ https://www.im.fju.edu.tw/wp-content/uploads/2024/03/精選圖片-系網頁小benner51.jpg</text:p>
      <text:p text:style-name="Standard"><text:s text:c="3"/>❌ https://www.im.fju.edu.tw/wp-content/uploads/2024/03/30-1.jpg</text:p>
      <text:p text:style-name="Standard"><text:s text:c="3"/>❌ https://www.im.fju.edu.tw/wp-content/uploads/2024/03/19-1.jpg</text:p>
      <text:p text:style-name="Standard"/>
      <text:p text:style-name="Standard">📄 測試站頁面: https://imtestwebside.fju.edu.tw/%e4%bf%ae%e6%a5%ad%e8%a6%8f%e5%89%87/</text:p>
      <text:p text:style-name="Standard">⚠️ 發現以下正式站連結 (共 6 個)：</text:p>
      <text:p text:style-name="Standard"><text:s text:c="3"/>❌ https://www.im.fju.edu.tw/wp-content/uploads/2025/09/114資訊管理學系修業規則適用114學年度入學生.pdf</text:p>
      <text:p text:style-name="Standard"><text:s text:c="3"/>❌ https://www.im.fju.edu.tw/wp-content/uploads/2025/09/113資訊管理學系修業規則適用113學年度新生.pdf</text:p>
      <text:p text:style-name="Standard"><text:s text:c="3"/>❌ https://www.im.fju.edu.tw/wp-content/uploads/2025/09/112資訊管理學系修業規則適用112學年度新生.pdf</text:p>
      <text:p text:style-name="Standard"><text:s text:c="3"/>❌ http://www.im.fju.edu.tw/site/wp-content/uploads/2022/08/111資訊管理學系修業規則適用111學年度新生.pdf</text:p>
      <text:p text:style-name="Standard"><text:s text:c="3"/>❌ http://www.im.fju.edu.tw/site/wp-content/uploads/2022/01/109資訊管理學系修業規則適用109學年度新生.pdf</text:p>
      <text:p text:style-name="Standard"><text:s text:c="3"/>❌ http://www.im.fju.edu.tw/site/wp-content/uploads/2019/06/108資訊管理學系修業規則適用108學年度新生.pdf</text:p>
      <text:p text:style-name="Standard"/>
      <text:p text:style-name="Standard">📄 測試站頁面: https://imtestwebside.fju.edu.tw/%e5%a4%a7%e5%ad%b8%e9%83%a8%e8%aa%b2%e7%a8%8b%e8%b3%87%e8%a8%8a/</text:p>
      <text:p text:style-name="Standard">⚠️ 發現以下正式站連結 (共 29 個)：</text:p>
      <text:p text:style-name="Standard"><text:s text:c="3"/>❌ https://www.im.fju.edu.tw/wp-content/uploads/2025/07/114-2課表更新.pdf</text:p>
      <text:p text:style-name="Standard"><text:s text:c="3"/>❌ https://www.im.fju.edu.tw/wp-content/uploads/2025/09/114-1課表-.pdf</text:p>
      <text:p text:style-name="Standard"><text:s text:c="3"/>❌ https://www.im.fju.edu.tw/wp-content/uploads/2025/02/113-2課表.pdf</text:p>
      <text:p text:style-name="Standard"><text:s text:c="3"/>❌ https://www.im.fju.edu.tw/wp-content/uploads/2024/10/113-1課表.pdf</text:p>
      <text:p text:style-name="Standard"><text:s text:c="3"/>❌ https://www.im.fju.edu.tw/wp-content/uploads/2024/03/112-2課表.pdf</text:p>
      <text:p text:style-name="Standard"><text:s text:c="3"/>❌ http://www.im.fju.edu.tw/site/wp-content/uploads/2023/06/112-1%E8%AA%B2%E8%A1%A8.pdf</text:p>
      <text:p text:style-name="Standard"><text:s text:c="3"/>❌ https://www.im.fju.edu.tw/wp-content/uploads/2025/05/114學年度必修科目表_資管系.pdf</text:p>
      <text:p text:style-name="Standard"><text:s text:c="3"/>❌ https://www.im.fju.edu.tw/wp-content/uploads/2025/09/114學年度必選修科目表_資管系學士班_中英對照.pdf</text:p>
      <text:p text:style-name="Standard"><text:s text:c="3"/>❌ https://www.im.fju.edu.tw/wp-content/uploads/2025/09/113學年度必選修科目表_資管系學士班_中英對照.pdf</text:p>
      <text:p text:style-name="Standard"><text:s text:c="3"/>❌ https://www.im.fju.edu.tw/wp-content/uploads/2025/09/112學年度必選修科目表_資管系學士班_中英對照.pdf</text:p>
      <text:p text:style-name="Standard"><text:s text:c="3"/>❌ https://www.im.fju.edu.tw/wp-content/uploads/2025/09/111學年度必選修科目表_資管系學士班_中英對照.pdf</text:p>
      <text:p text:style-name="Standard"><text:s text:c="3"/>❌ https://www.im.fju.edu.tw/wp-content/uploads/2024/12/110學年度必選修科目表_資管系學士班_中英對照v2.pdf</text:p>
      <text:p text:style-name="Standard"><text:s text:c="3"/>❌ https://www.im.fju.edu.tw/wp-content/uploads/2025/08/114學年度必修科目表含雙主修_資管系.pdf</text:p>
      <text:p text:style-name="Standard"><text:s text:c="3"/>❌ https://www.im.fju.edu.tw/wp-content/uploads/2024/07/113學年度必修科目表雙主修_資管系.pdf</text:p>
      <text:p text:style-name="Standard"><text:s text:c="3"/>❌ http://www.im.fju.edu.tw/site/wp-content/uploads/2023/05/112學年度必修科目表雙主修_資管系.pdf</text:p>
      <text:p text:style-name="Standard"><text:soft-page-break/><text:s text:c="3"/>❌ http://www.im.fju.edu.tw/site/wp-content/uploads/2022/06/111學年度必修科目表雙主修_資管系.pdf</text:p>
      <text:p text:style-name="Standard"><text:s text:c="3"/>❌ http://www.im.fju.edu.tw/site/wp-content/uploads/2021/06/110資管系必修科目表-大學部含雙主修抵免.pdf</text:p>
      <text:p text:style-name="Standard"><text:s text:c="3"/>❌ http://www.im.fju.edu.tw/site/wp-content/uploads/2020/09/109資管系必修科目表-大學部含雙主修抵免.pdf</text:p>
      <text:p text:style-name="Standard"><text:s text:c="3"/>❌ http://www.im.fju.edu.tw/site/wp-content/uploads/2019/03/108資管系必修科目表-雙主修.pdf</text:p>
      <text:p text:style-name="Standard"><text:s text:c="3"/>❌ https://www.im.fju.edu.tw/wp-content/uploads/2025/10/輔仁大學學生修讀輔系辦法1141021.pdf</text:p>
      <text:p text:style-name="Standard"><text:s text:c="3"/>❌ https://www.im.fju.edu.tw/wp-content/uploads/2025/03/114學年度輔系必修科目表.pdf</text:p>
      <text:p text:style-name="Standard"><text:s text:c="3"/>❌ https://www.im.fju.edu.tw/wp-content/uploads/2024/07/113學年度輔系必修科目表.pdf</text:p>
      <text:p text:style-name="Standard"><text:s text:c="3"/>❌ https://www.im.fju.edu.tw/wp-content/uploads/2024/07/112學年度輔系必修科目表.pdf</text:p>
      <text:p text:style-name="Standard"><text:s text:c="3"/>❌ https://www.im.fju.edu.tw/wp-content/uploads/2024/07/111學年度輔系必修科目表.pdf</text:p>
      <text:p text:style-name="Standard"><text:s text:c="3"/>❌ https://www.im.fju.edu.tw/wp-content/uploads/2024/07/110學年度輔系必修科目表.pdf</text:p>
      <text:p text:style-name="Standard"><text:s text:c="3"/>❌ https://www.im.fju.edu.tw/wp-content/uploads/2024/07/109學年度輔系必修科目表.pdf</text:p>
      <text:p text:style-name="Standard"><text:s text:c="3"/>❌ https://www.im.fju.edu.tw/wp-content/uploads/2024/07/108學年度輔系必修科目表.pdf</text:p>
      <text:p text:style-name="Standard"><text:s text:c="3"/>❌ http://www.im.fju.edu.tw/site/wp-content/uploads/2022/01/105學年度入學新生英檢規定.pdf</text:p>
      <text:p text:style-name="Standard"><text:s text:c="3"/>❌ http://project.im.fju.edu.tw/</text:p>
      <text:p text:style-name="Standard"/>
      <text:p text:style-name="Standard">📄 測試站頁面: https://imtestwebside.fju.edu.tw/%e7%a2%a9%e5%a3%ab%e7%8f%ad%e8%aa%b2%e7%a8%8b%e8%b3%87%e8%a8%8a/</text:p>
      <text:p text:style-name="Standard">⚠️ 發現以下正式站連結 (共 14 個)：</text:p>
      <text:p text:style-name="Standard"><text:s text:c="3"/>❌ https://www.im.fju.edu.tw/wp-content/uploads/2025/05/114學年碩士班課表.pdf</text:p>
      <text:p text:style-name="Standard"><text:s text:c="3"/>❌ https://www.im.fju.edu.tw/wp-content/uploads/2024/11/113學年第二學期碩士班暨碩職班課表.pdf</text:p>
      <text:p text:style-name="Standard"><text:s text:c="3"/>❌ https://www.im.fju.edu.tw/wp-content/uploads/2024/10/113學年資管碩士碩職班課表202410改教室.pdf</text:p>
      <text:p text:style-name="Standard"><text:s text:c="3"/>❌ https://www.im.fju.edu.tw/wp-content/uploads/2024/02/112學年第二學期碩士班暨碩職班課表.pdf</text:p>
      <text:p text:style-name="Standard"><text:s text:c="3"/>❌ http://www.im.fju.edu.tw/site/wp-content/uploads/2023/09/112學年第一學期碩士班暨碩職班課表.pdf</text:p>
      <text:p text:style-name="Standard"><text:s text:c="3"/>❌ http://www.im.fju.edu.tw/site/wp-content/uploads/2023/05/111學年第二學期碩士班暨碩職班課表.pdf</text:p>
      <text:p text:style-name="Standard"><text:s text:c="3"/>❌ http://www.im.fju.edu.tw/site/wp-content/uploads/2022/08/111學年第一學期碩士班暨碩職班課表.pdf</text:p>
      <text:p text:style-name="Standard"><text:s text:c="3"/>❌ http://www.im.fju.edu.tw/site/wp-content/uploads/2022/02/110學年第二學期碩士班暨碩職班課表.pdf</text:p>
      <text:p text:style-name="Standard"><text:s text:c="3"/>❌ http://www.im.fju.edu.tw/site/wp-content/uploads/2021/08/1101學年碩士班暨碩職班課表.pdf</text:p>
      <text:p text:style-name="Standard"><text:s text:c="3"/>❌ https://www.im.fju.edu.tw/wp-content/uploads/2025/07/必選修科目表-114資管碩-中英對照.pdf</text:p>
      <text:p text:style-name="Standard"><text:s text:c="3"/>❌ https://www.im.fju.edu.tw/wp-content/uploads/2025/07/必選修科目表-113資管碩-中英對照.pdf</text:p>
      <text:p text:style-name="Standard"><text:s text:c="3"/>❌ https://www.im.fju.edu.tw/wp-content/uploads/2025/07/必選修科目表-112資管碩-中英對照.pdf</text:p>
      <text:p text:style-name="Standard"><text:s text:c="3"/>❌ https://www.im.fju.edu.tw/wp-content/uploads/2025/07/必選修科目表-111資管碩-中英對照.pdf</text:p>
      <text:p text:style-name="Standard"><text:s text:c="3"/>❌ http://www.im.fju.edu.tw/site/wp-content/uploads/2019/02/%E8%BC%94%E4%BB%81%E5%A4%A7%E5%AD%B8%E5%AD%B8%E8%A1%93%EF%A7%94%EF%A7%A4%E6%95%99%E8%82%B2%E8%AA%B2%E7%A8%8B%E5%AF%A6%E6%96%BD%E8%A6%81%E9%BB%9E.pdf</text:p>
      <text:p text:style-name="Standard"/>
      <text:p text:style-name="Standard"><text:soft-page-break/>📄 測試站頁面: https://imtestwebside.fju.edu.tw/%e7%a2%a9%e5%a3%ab%e5%9c%a8%e8%81%b7%e5%b0%88%e7%8f%ad%e8%aa%b2%e7%a8%8b%e8%b3%87%e8%a8%8a/</text:p>
      <text:p text:style-name="Standard">⚠️ 發現以下正式站連結 (共 19 個)：</text:p>
      <text:p text:style-name="Standard"><text:s text:c="3"/>❌ https://www.im.fju.edu.tw/wp-content/uploads/2025/05/114學年度碩職班課表.pdf</text:p>
      <text:p text:style-name="Standard"><text:s text:c="3"/>❌ https://www.im.fju.edu.tw/wp-content/uploads/2024/11/113學年第二學期碩士班暨碩職班課表.pdf</text:p>
      <text:p text:style-name="Standard"><text:s text:c="3"/>❌ https://www.im.fju.edu.tw/wp-content/uploads/2024/10/113學年資管碩職班課表202410改教室.pdf</text:p>
      <text:p text:style-name="Standard"><text:s text:c="3"/>❌ https://www.im.fju.edu.tw/wp-content/uploads/2024/02/112學年第二學期碩士班暨碩職班課表.pdf</text:p>
      <text:p text:style-name="Standard"><text:s text:c="3"/>❌ http://www.im.fju.edu.tw/site/wp-content/uploads/2023/09/112學年第一學期碩士班暨碩職班課表.pdf</text:p>
      <text:p text:style-name="Standard"><text:s text:c="3"/>❌ http://www.im.fju.edu.tw/site/wp-content/uploads/2023/05/111學年第二學期碩士班暨碩職班課表.pdf</text:p>
      <text:p text:style-name="Standard"><text:s text:c="3"/>❌ http://www.im.fju.edu.tw/site/wp-content/uploads/2022/08/111學年第一學期碩士班暨碩職班課表.pdf</text:p>
      <text:p text:style-name="Standard"><text:s text:c="3"/>❌ http://www.im.fju.edu.tw/site/wp-content/uploads/2022/02/110學年第二學期碩士班暨碩職班課表.pdf</text:p>
      <text:p text:style-name="Standard"><text:s text:c="3"/>❌ http://www.im.fju.edu.tw/site/wp-content/uploads/2021/08/1101學年碩士班暨碩職班課表.pdf</text:p>
      <text:p text:style-name="Standard"><text:s text:c="3"/>❌ https://www.im.fju.edu.tw/wp-content/uploads/2025/10/114學年度必選修科目表_資管系碩士在職專班_中英對照.pdf</text:p>
      <text:p text:style-name="Standard"><text:s text:c="3"/>❌ https://www.im.fju.edu.tw/wp-content/uploads/2024/12/113學年度必選修科目表_資管系碩士在職專班_中英對照.pdf</text:p>
      <text:p text:style-name="Standard"><text:s text:c="3"/>❌ https://www.im.fju.edu.tw/wp-content/uploads/2024/12/110-112學年度必選修科目表_資管系碩士在職專班_中英對照.pdf</text:p>
      <text:p text:style-name="Standard"><text:s text:c="3"/>❌ http://www.im.fju.edu.tw/site/wp-content/uploads/2019/02/%E8%BC%94%E4%BB%81%E5%A4%A7%E5%AD%B8%E5%AD%B8%E8%A1%93%EF%A7%94%EF%A7%A4%E6%95%99%E8%82%B2%E8%AA%B2%E7%A8%8B%E5%AF%A6%E6%96%BD%E8%A6%81%E9%BB%9E.pdf</text:p>
      <text:p text:style-name="Standard"><text:s text:c="3"/>❌ https://www.im.fju.edu.tw/wp-content/uploads/2024/03/論文指導教授申請書.doc</text:p>
      <text:p text:style-name="Standard"><text:s text:c="3"/>❌ http://www.im.fju.edu.tw/site/wp-content/uploads/2023/11/%E8%AB%96%E6%96%87%E8%A8%88%E7%95%AB%E6%9B%B8%E6%A0%B8%E5%87%86%E5%8F%A3%E8%A9%A6%E5%90%8C%E6%84%8F%E6%9B%B8.doc</text:p>
      <text:p text:style-name="Standard"><text:s text:c="3"/>❌ https://www.im.fju.edu.tw/wp-content/uploads/2024/03/論文計畫書核准口試同意書.doc</text:p>
      <text:p text:style-name="Standard"><text:s text:c="3"/>❌ https://www.im.fju.edu.tw/wp-content/uploads/2024/03/碩士論文口試核准同意書2023.docx</text:p>
      <text:p text:style-name="Standard"><text:s text:c="3"/>❌ https://www.im.fju.edu.tw/wp-content/uploads/2024/03/論文流程全2024.pdf</text:p>
      <text:p text:style-name="Standard"><text:s text:c="3"/>❌ https://www.im.fju.edu.tw/wp-content/uploads/2024/03/論文指導教授異動表.doc</text:p>
      <text:p text:style-name="Standard"/>
      <text:p text:style-name="Standard">📄 測試站頁面: https://imtestwebside.fju.edu.tw/%e5%af%a6%e7%bf%92%e5%bf%ab%e8%a8%8a/</text:p>
      <text:p text:style-name="Standard">⚠️ 發現以下正式站連結 (共 19 個)：</text:p>
      <text:p text:style-name="Standard"><text:s text:c="3"/>❌ https://www.im.fju.edu.tw/wp-content/uploads/2025/10/114產業實習學生申請說明.docx</text:p>
      <text:p text:style-name="Standard"><text:s text:c="3"/>❌ https://www.im.fju.edu.tw/wp-content/uploads/2025/09/%E8%BC%94%E5%A4%A7-%E7%AC%AC%E4%BA%8C%E9%A1%9EEDM%E8%B3%87%E8%A8%8A%EF%BC%8CHR%E6%94%B6%EF%BC%8C3%E5%A4%A9.pdf</text:p>
      <text:p text:style-name="Standard"><text:soft-page-break/><text:s text:c="3"/>❌ https://www.im.fju.edu.tw/wp-content/uploads/2025/09/CHB%E5%B1%A5%E6%AD%B7%E8%A1%A8-%E7%AC%AC%E4%BA%8C%E9%A1%9E%E5%90%AB%E5%80%8B%E8%B3%87%E5%91%8A%E7%9F%A5%E3%80%81%E5%A0%B1%E5%90%8D%E8%A1%A8%E5%8F%8A%E8%87%AA%E5%82%B3-2025.09-3%E5%A4%A9%E8%B3%87%E8%A8%8A.docx</text:p>
      <text:p text:style-name="Standard"><text:s text:c="3"/>❌ https://www.im.fju.edu.tw/wp-content/uploads/2025/10/叡揚徵才資訊202510.pdf</text:p>
      <text:p text:style-name="Standard"><text:s text:c="3"/>❌ https://www.im.fju.edu.tw/wp-content/uploads/2025/10/114輔大資管產業實習計畫_實習廠商申請表.docx</text:p>
      <text:p text:style-name="Standard"><text:s text:c="3"/>❌ https://www.im.fju.edu.tw/wp-content/uploads/2025/10/114輔大資管產業實習計畫_新光_V1.docx</text:p>
      <text:p text:style-name="Standard"><text:s text:c="3"/>❌ https://www.im.fju.edu.tw/wp-content/uploads/2025/10/碩益科技_產業實習廠商申請表.pdf</text:p>
      <text:p text:style-name="Standard"><text:s text:c="3"/>❌ https://www.im.fju.edu.tw/wp-content/uploads/2025/10/202511029富邦人壽徵才簡報.pdf</text:p>
      <text:p text:style-name="Standard"><text:s text:c="3"/>❌ https://www.im.fju.edu.tw/wp-content/uploads/2025/10/富邦人壽_產業實習計畫.docx</text:p>
      <text:p text:style-name="Standard"><text:s text:c="3"/>❌ https://www.im.fju.edu.tw/wp-content/uploads/2025/10/富邦人壽_實習生專用履歷表.docx</text:p>
      <text:p text:style-name="Standard"><text:s text:c="3"/>❌ https://www.im.fju.edu.tw/wp-content/uploads/2025/10/114輔大資管產業實習計畫_永豐.docx</text:p>
      <text:p text:style-name="Standard"><text:s text:c="3"/>❌ https://www.im.fju.edu.tw/wp-content/uploads/2025/11/114輔大資管產業實習計畫_台灣松下電器.docx</text:p>
      <text:p text:style-name="Standard"><text:s text:c="3"/>❌ https://www.im.fju.edu.tw/wp-content/uploads/2025/10/2026精誠集團實習職缺介紹輔大資管系.pdf</text:p>
      <text:p text:style-name="Standard"><text:s text:c="3"/>❌ https://www.im.fju.edu.tw/wp-content/uploads/2025/10/台新新光金控應徵人員資料表-114.08版.docx</text:p>
      <text:p text:style-name="Standard"><text:s text:c="3"/>❌ https://www.im.fju.edu.tw/wp-content/uploads/2025/10/20251027商智資訊_公司簡介_輔大v1.0.pdf</text:p>
      <text:p text:style-name="Standard"><text:s text:c="3"/>❌ https://www.im.fju.edu.tw/wp-content/uploads/2025/10/114學年度產業實習廠商申請表_商智.docx</text:p>
      <text:p text:style-name="Standard"><text:s text:c="3"/>❌ https://www.im.fju.edu.tw/wp-content/uploads/2025/11/2026中國信託資訊科技企業實習說明資料收件延長1126聯合面談1206.pdf</text:p>
      <text:p text:style-name="Standard"><text:s text:c="3"/>❌ https://www.im.fju.edu.tw/wp-content/uploads/2025/11/中國信託第十屆資訊科技企業實習履歷表_姓名.docx</text:p>
      <text:p text:style-name="Standard"><text:s text:c="3"/>❌ https://www.im.fju.edu.tw/wp-content/uploads/2026/01/2026喬山集團_實習生招募文宣_AI工程師.pdf</text:p>
      <text:p text:style-name="Standard"/>
      <text:p text:style-name="Standard">📄 測試站頁面: https://imtestwebside.fju.edu.tw/%e7%94%a2%e6%a5%ad%e5%af%a6%e7%bf%92%e8%aa%b2%e7%a8%8b%e8%a8%88%e7%95%ab/</text:p>
      <text:p text:style-name="Standard">⚠️ 發現以下正式站連結 (共 5 個)：</text:p>
      <text:p text:style-name="Standard"><text:s text:c="3"/>❌ http://www.im.fju.edu.tw/site/wp-content/uploads/2019/02/%E8%BC%94%E4%BB%81%E5%A4%A7%E5%AD%B8%E8%B3%87%E8%A8%8A%E7%AE%A1%E7%90%86%E5%AD%B8%E7%B3%BB%E7%94%A2%E6%A5%AD%E5%AF%A6%E7%BF%92%E5%A7%94%E5%93%A1%E6%9C%83%E8%A8%AD%E7%BD%AE%E8%BE%A6%E6%B3%95.pdf</text:p>
      <text:p text:style-name="Standard"><text:s text:c="3"/>❌ http://www.im.fju.edu.tw/site/wp-content/uploads/2019/02/%E8%BC%94%E4%BB%81%E5%A4%A7%E5%AD%B8%E8%B3%87%E8%A8%8A%E7%AE%A1%E7%90%86%E7%B3%BB%E5%AD%B8%E7%94%9F%E7%94%A2%E6%A5%AD%E5%AF%A6%E7%BF%92%E5%AF%A6%E6%96%BD%E8%BE%A6%E6%B3%95.pdf</text:p>
      <text:p text:style-name="Standard"><text:s text:c="3"/>❌ http://www.im.fju.edu.tw/site/wp-content/uploads/2019/02/%E8%BC%94%E4%BB%81%E5%A4%A7%E5%AD%B8%E8%B3%87%E8%A8%8A%E7%AE%A1%E7%90%86%E5%AD%B8%E7<text:soft-page-break/>%B3%BB%E7%94%A2%E6%A5%AD%E5%AF%A6%E7%BF%92%E6%89%8B%E5%86%8A.pdf</text:p>
      <text:p text:style-name="Standard"><text:s text:c="3"/>❌ http://www.im.fju.edu.tw/site/wp-content/uploads/2019/02/%E8%BC%94%E4%BB%81%E5%A4%A7%E5%AD%B8%E8%B3%87%E8%A8%8A%E7%AE%A1%E7%90%86%E5%AD%B8%E7%94%A2%E6%A5%AD%E5%AF%A6%E7%BF%92%E5%BB%A0%E5%95%86%E7%94%B3%E8%AB%8B%E8%A1%A8.pdf</text:p>
      <text:p text:style-name="Standard"><text:s text:c="3"/>❌ http://www.im.fju.edu.tw/site/wp-content/uploads/2019/02/%E8%BC%94%E4%BB%81%E5%A4%A7%E5%AD%B8%E8%B3%87%E8%A8%8A%E7%AE%A1%E7%90%86%E7%B3%BB%E7%94%A2%E6%A5%AD%E5%AF%A6%E7%BF%92%E7%9B%B8%E9%97%9C%E8%B3%87%E6%96%99%E5%8F%8A%E6%B3%A8%E6%84%8F%E4%BA%8B%E9%A0%85.pdf</text:p>
      <text:p text:style-name="Standard"/>
      <text:p text:style-name="Standard">📄 測試站頁面: https://imtestwebside.fju.edu.tw/%e5%b0%88%e4%bb%bb%e6%95%99%e5%b8%ab/</text:p>
      <text:p text:style-name="Standard">⚠️ 發現以下正式站連結 (共 20 個)：</text:p>
      <text:p text:style-name="Standard"><text:s text:c="3"/>❌ https://www.im.fju.edu.tw/專任教師/</text:p>
      <text:p text:style-name="Standard"><text:s text:c="3"/>❌ https://www.im.fju.edu.tw/兼任教師/</text:p>
      <text:p text:style-name="Standard"><text:s text:c="3"/>❌ https://www.im.fju.edu.tw/%e9%80%80%e4%bc%91%e6%95%99%e5%b8%ab/</text:p>
      <text:p text:style-name="Standard"><text:s text:c="3"/>❌ https://www.im.fju.edu.tw/%e5%b8%ab%e8%b3%87%e9%99%a3%e5%ae%b9/%e8%a1%8c%e6%94%bf%e5%90%8c%e4%bb%81/</text:p>
      <text:p text:style-name="Standard"><text:s text:c="3"/>❌ https://www.im.fju.edu.tw/董惟鳳/</text:p>
      <text:p text:style-name="Standard"><text:s text:c="3"/>❌ https://www.im.fju.edu.tw/%e5%91%82%e5%a5%87%e5%82%91/</text:p>
      <text:p text:style-name="Standard"><text:s text:c="3"/>❌ https://www.im.fju.edu.tw/%e5%bb%96%e5%bb%ba%e7%bf%94/</text:p>
      <text:p text:style-name="Standard"><text:s text:c="3"/>❌ https://www.im.fju.edu.tw/葉承達/</text:p>
      <text:p text:style-name="Standard"><text:s text:c="3"/>❌ https://www.im.fju.edu.tw/許嘉霖/</text:p>
      <text:p text:style-name="Standard"><text:s text:c="3"/>❌ https://www.im.fju.edu.tw/胡俊之/</text:p>
      <text:p text:style-name="Standard"><text:s text:c="3"/>❌ https://www.im.fju.edu.tw/張銀益/</text:p>
      <text:p text:style-name="Standard"><text:s text:c="3"/>❌ https://www.im.fju.edu.tw/黃智榮/</text:p>
      <text:p text:style-name="Standard"><text:s text:c="3"/>❌ https://www.im.fju.edu.tw/鄭美娟/</text:p>
      <text:p text:style-name="Standard"><text:s text:c="3"/>❌ https://www.im.fju.edu.tw/吳濟聰/</text:p>
      <text:p text:style-name="Standard"><text:s text:c="3"/>❌ https://www.im.fju.edu.tw/林湘霖/</text:p>
      <text:p text:style-name="Standard"><text:s text:c="3"/>❌ https://www.im.fju.edu.tw/林雅文/</text:p>
      <text:p text:style-name="Standard"><text:s text:c="3"/>❌ https://www.im.fju.edu.tw/林青峰/</text:p>
      <text:p text:style-name="Standard"><text:s text:c="3"/>❌ https://www.im.fju.edu.tw/石佳惠/</text:p>
      <text:p text:style-name="Standard"><text:s text:c="3"/>❌ https://www.im.fju.edu.tw/王冠云/</text:p>
      <text:p text:style-name="Standard"><text:s text:c="3"/>❌ https://www.im.fju.edu.tw/歐思鼎/</text:p>
      <text:p text:style-name="Standard"/>
      <text:p text:style-name="Standard">📄 測試站頁面: https://imtestwebside.fju.edu.tw/%e5%85%bc%e4%bb%bb%e6%95%99%e5%b8%ab/</text:p>
      <text:p text:style-name="Standard">⚠️ 發現以下正式站連結 (共 9 個)：</text:p>
      <text:p text:style-name="Standard"><text:s text:c="3"/>❌ https://www.im.fju.edu.tw/專任教師/</text:p>
      <text:p text:style-name="Standard"><text:s text:c="3"/>❌ https://www.im.fju.edu.tw/兼任教師/</text:p>
      <text:p text:style-name="Standard"><text:s text:c="3"/>❌ https://www.im.fju.edu.tw/%e9%80%80%e4%bc%91%e6%95%99%e5%b8%ab/</text:p>
      <text:p text:style-name="Standard"><text:s text:c="3"/>❌ https://www.im.fju.edu.tw/%e5%b8%ab%e8%b3%87%e9%99%a3%e5%ae%b9/%e8%a1%8c%e6%94%bf%e5%90%8c%e4%bb%81/</text:p>
      <text:p text:style-name="Standard"><text:s text:c="3"/>❌ https://www.im.fju.edu.tw/邱瑞科/</text:p>
      <text:p text:style-name="Standard"><text:s text:c="3"/>❌ https://www.im.fju.edu.tw/蔡明志/</text:p>
      <text:p text:style-name="Standard"><text:soft-page-break/><text:s text:c="3"/>❌ https://www.im.fju.edu.tw/蔡幸蓁/</text:p>
      <text:p text:style-name="Standard"><text:s text:c="3"/>❌ https://www.im.fju.edu.tw/鄒濟民/</text:p>
      <text:p text:style-name="Standard"><text:s text:c="3"/>❌ https://www.im.fju.edu.tw/徐銘傑/</text:p>
      <text:p text:style-name="Standard"/>
      <text:p text:style-name="Standard">📄 測試站頁面: https://imtestwebside.fju.edu.tw/%e9%80%80%e4%bc%91%e6%95%99%e5%b8%ab/</text:p>
      <text:p text:style-name="Standard">⚠️ 發現以下正式站連結 (共 12 個)：</text:p>
      <text:p text:style-name="Standard"><text:s text:c="3"/>❌ https://www.im.fju.edu.tw/專任教師/</text:p>
      <text:p text:style-name="Standard"><text:s text:c="3"/>❌ https://www.im.fju.edu.tw/兼任教師/</text:p>
      <text:p text:style-name="Standard"><text:s text:c="3"/>❌ https://www.im.fju.edu.tw/%e9%80%80%e4%bc%91%e6%95%99%e5%b8%ab/</text:p>
      <text:p text:style-name="Standard"><text:s text:c="3"/>❌ https://www.im.fju.edu.tw/%e5%b8%ab%e8%b3%87%e9%99%a3%e5%ae%b9/%e8%a1%8c%e6%94%bf%e5%90%8c%e4%bb%81/</text:p>
      <text:p text:style-name="Standard"><text:s text:c="3"/>❌ https://www.im.fju.edu.tw/蔡幸蓁/</text:p>
      <text:p text:style-name="Standard"><text:s text:c="3"/>❌ https://www.im.fju.edu.tw/李俊民/</text:p>
      <text:p text:style-name="Standard"><text:s text:c="3"/>❌ https://www.im.fju.edu.tw/蔡明志/</text:p>
      <text:p text:style-name="Standard"><text:s text:c="3"/>❌ https://www.im.fju.edu.tw/林文修/</text:p>
      <text:p text:style-name="Standard"><text:s text:c="3"/>❌ https://www.im.fju.edu.tw/莊雅茹/</text:p>
      <text:p text:style-name="Standard"><text:s text:c="3"/>❌ https://www.im.fju.edu.tw/楊銘賢/</text:p>
      <text:p text:style-name="Standard"><text:s text:c="3"/>❌ https://www.im.fju.edu.tw/葉宏謨/</text:p>
      <text:p text:style-name="Standard"><text:s text:c="3"/>❌ https://www.im.fju.edu.tw/邱瑞科/</text:p>
      <text:p text:style-name="Standard"/>
      <text:p text:style-name="Standard">📄 測試站頁面: https://imtestwebside.fju.edu.tw/%e8%a1%8c%e6%94%bf%e5%90%8c%e4%bb%81/</text:p>
      <text:p text:style-name="Standard">⚠️ 發現以下正式站連結 (共 4 個)：</text:p>
      <text:p text:style-name="Standard"><text:s text:c="3"/>❌ https://www.im.fju.edu.tw/專任教師/</text:p>
      <text:p text:style-name="Standard"><text:s text:c="3"/>❌ https://www.im.fju.edu.tw/兼任教師/</text:p>
      <text:p text:style-name="Standard"><text:s text:c="3"/>❌ https://www.im.fju.edu.tw/%e9%80%80%e4%bc%91%e6%95%99%e5%b8%ab/</text:p>
      <text:p text:style-name="Standard"><text:s text:c="3"/>❌ https://www.im.fju.edu.tw/%e5%b8%ab%e8%b3%87%e9%99%a3%e5%ae%b9/%e8%a1%8c%e6%94%bf%e5%90%8c%e4%bb%81/</text:p>
      <text:p text:style-name="Standard"/>
      <text:p text:style-name="Standard">📄 測試站頁面: https://imtestwebside.fju.edu.tw/%e9%ab%98%e4%b8%ad%e7%94%9f%e5%b0%88%e5%8d%80/</text:p>
      <text:p text:style-name="Standard">⚠️ 發現以下正式站連結 (共 12 個)：</text:p>
      <text:p text:style-name="Standard"><text:s text:c="3"/>❌ https://www.im.fju.edu.tw/wp-content/uploads/2025/11/114申請入學DM.pdf</text:p>
      <text:p text:style-name="Standard"><text:s text:c="3"/>❌ https://www.im.fju.edu.tw/高中生QA</text:p>
      <text:p text:style-name="Standard"><text:s text:c="3"/>❌ https://www.im.fju.edu.tw/未來就業</text:p>
      <text:p text:style-name="Standard"><text:s text:c="3"/>❌ https://www.im.fju.edu.tw/%e9%ab%98%e4%b8%ad%e7%94%9f%e5%b0%88%e5%8d%80/%e5%8d%87%e5%ad%b8%e8%88%87%e5%a2%83%e5%a4%96%e5%ad%b8%e7%bf%92/</text:p>
      <text:p text:style-name="Standard"><text:s text:c="3"/>❌ https://www.im.fju.edu.tw/%e4%bc%81%e6%a5%ad%e6%9c%80%e6%84%9b/</text:p>
      <text:p text:style-name="Standard"><text:s text:c="3"/>❌ https://www.im.fju.edu.tw/課程介紹-2</text:p>
      <text:p text:style-name="Standard"><text:s text:c="3"/>❌ https://www.im.fju.edu.tw/%e5%af%a6%e7%bf%92%e6%a9%9f%e6%9c%83/</text:p>
      <text:p text:style-name="Standard"><text:s text:c="3"/>❌ https://www.im.fju.edu.tw/%e9%ab%98%e4%b8%ad%e7%94%9f%e5%b0%88%e5%8d%80/%e7%8d%8e%e5%8a%a9%e5%ad%b8%e9%87%91-2/</text:p>
      <text:p text:style-name="Standard"><text:soft-page-break/><text:s text:c="3"/>❌ https://www.im.fju.edu.tw/%e9%ab%98%e4%b8%ad%e7%94%9f%e5%b0%88%e5%8d%80/%e5%ad%b8%e7%bf%92%e8%b3%87%e6%ba%90/</text:p>
      <text:p text:style-name="Standard"><text:s text:c="3"/>❌ https://www.im.fju.edu.tw/%e6%9c%80%e6%96%b0%e6%b6%88%e6%81%af/</text:p>
      <text:p text:style-name="Standard"><text:s text:c="3"/>❌ https://www.im.fju.edu.tw/%e6%96%b0%e7%94%9f%e5%b0%88%e5%8d%80/</text:p>
      <text:p text:style-name="Standard"><text:s text:c="3"/>❌ https://www.im.fju.edu.tw/wp-content/uploads/2025/09/20250912_新生資訊設備的選購.pdf</text:p>
      <text:p text:style-name="Standard"/>
      <text:p text:style-name="Standard">📄 測試站頁面: https://imtestwebside.fju.edu.tw/english</text:p>
      <text:p text:style-name="Standard">⚠️ 發現以下正式站連結 (共 4 個)：</text:p>
      <text:p text:style-name="Standard"><text:s text:c="3"/>❌ https://www.im.fju.edu.tw/english/latest-news/</text:p>
      <text:p text:style-name="Standard"><text:s text:c="3"/>❌ https://www.im.fju.edu.tw/english/2023/11/28/undergraduate-program/</text:p>
      <text:p text:style-name="Standard"><text:s text:c="3"/>❌ https://www.im.fju.edu.tw/english/2023/11/28/ms-program-regular/</text:p>
      <text:p text:style-name="Standard"><text:s text:c="3"/>❌ https://www.im.fju.edu.tw/english/2023/11/28/ms-program-evening-and-weekend/</text:p>
      <text:p text:style-name="Standard"/>
      <text:p text:style-name="Standard">📄 測試站頁面: https://imtestwebside.fju.edu.tw/#mobile-menu-toggle</text:p>
      <text:p text:style-name="Standard">⚠️ 發現以下正式站連結 (共 25 個)：</text:p>
      <text:p text:style-name="Standard"><text:s text:c="3"/>❌ https://www.im.fju.edu.tw/%e9%ab%98%e4%b8%ad%e7%94%9f%e5%b0%88%e5%8d%80/</text:p>
      <text:p text:style-name="Standard"><text:s text:c="3"/>❌ https://www.im.fju.edu.tw/english/</text:p>
      <text:p text:style-name="Standard"><text:s text:c="3"/>❌ https://www.im.fju.edu.tw/%e6%9c%80%e6%96%b0%e6%b6%88%e6%81%af/</text:p>
      <text:p text:style-name="Standard"><text:s text:c="3"/>❌ https://www.im.fju.edu.tw/榮譽榜/</text:p>
      <text:p text:style-name="Standard"><text:s text:c="3"/>❌ https://www.im.fju.edu.tw/實習快訊/</text:p>
      <text:p text:style-name="Standard"><text:s text:c="3"/>❌ https://www.im.fju.edu.tw/wp-content/uploads/2024/03/精選圖片-系網頁小benner51.jpg</text:p>
      <text:p text:style-name="Standard"><text:s text:c="3"/>❌ https://www.im.fju.edu.tw/wp-content/uploads/2024/03/30-1.jpg</text:p>
      <text:p text:style-name="Standard"><text:s text:c="3"/>❌ https://www.im.fju.edu.tw/wp-content/uploads/2024/03/19-1.jpg</text:p>
      <text:p text:style-name="Standard"><text:s text:c="3"/>❌ https://www.im.fju.edu.tw/wp-content/uploads/2024/03/5-1.jpg</text:p>
      <text:p text:style-name="Standard"><text:s text:c="3"/>❌ https://www.im.fju.edu.tw/%e6%9c%80%e6%96%b0%e5%85%ac%e5%91%8a/#ImportantNotice</text:p>
      <text:p text:style-name="Standard"><text:s text:c="3"/>❌ https://www.im.fju.edu.tw/%e6%9c%80%e6%96%b0%e5%85%ac%e5%91%8a/#AdmissionsInformation</text:p>
      <text:p text:style-name="Standard"><text:s text:c="3"/>❌ https://www.im.fju.edu.tw/%e6%9c%80%e6%96%b0%e5%85%ac%e5%91%8a/#ScholarshipsAndBursaries</text:p>
      <text:p text:style-name="Standard"><text:s text:c="3"/>❌ https://www.im.fju.edu.tw/%e6%9c%80%e6%96%b0%e5%85%ac%e5%91%8a/#HonorRoll</text:p>
      <text:p text:style-name="Standard"><text:s text:c="3"/>❌ https://www.im.fju.edu.tw/%e6%9c%80%e6%96%b0%e5%85%ac%e5%91%8a/#EnterpriseRecruitment</text:p>
      <text:p text:style-name="Standard"><text:s text:c="3"/>❌ https://www.im.fju.edu.tw/%e6%9c%80%e6%96%b0%e5%85%ac%e5%91%8a/#AcademicEvents</text:p>
      <text:p text:style-name="Standard"><text:s text:c="3"/>❌ https://www.im.fju.edu.tw/%e6%9c%80%e6%96%b0%e5%85%ac%e5%91%8a/#AdministrativeAnnouncement</text:p>
      <text:p text:style-name="Standard"><text:s text:c="3"/>❌ https://www.im.fju.edu.tw/高中生專區/學習資源/</text:p>
      <text:p text:style-name="Standard"><text:s text:c="3"/>❌ https://www.im.fju.edu.tw/%e6%9c%ac%e7%b3%bb%e8%b5%b4%e5%a4%96%e4%ba%a4%e6%8f%9b%e7%94%9f/</text:p>
      <text:p text:style-name="Standard"><text:s text:c="3"/>❌ https://www.im.fju.edu.tw/活動花絮-2/</text:p>
      <text:p text:style-name="Standard"><text:s text:c="3"/>❌ https://www.im.fju.edu.tw/系所介紹</text:p>
      <text:p text:style-name="Standard"><text:soft-page-break/><text:s text:c="3"/>❌ https://www.im.fju.edu.tw/sample-page/%e7%a9%ba%e9%96%93%e8%88%87%e8%a8%ad%e5%82%99/</text:p>
      <text:p text:style-name="Standard"><text:s text:c="3"/>❌ https://www.im.fju.edu.tw/sample-page/%e8%81%b7%e6%b6%afcvhs%e6%9a%a8%e7%95%a2%e6%a5%ad%e7%94%9f%e6%9c%aa%e4%be%86%e7%99%bc%e5%b1%95/</text:p>
      <text:p text:style-name="Standard"><text:s text:c="3"/>❌ https://www.im.fju.edu.tw/sample-page/系所法規</text:p>
      <text:p text:style-name="Standard"><text:s text:c="3"/>❌ https://www.im.fju.edu.tw/系所介紹/系大事紀</text:p>
      <text:p text:style-name="Standard"><text:s text:c="3"/>❌ https://www.im.fju.edu.tw/%e5%82%91%e5%87%ba%e6%a0%a1%e5%8f%8b/</text:p>
      <text:p text:style-name="Standard"/>
      <text:p text:style-name="Standard">📄 測試站頁面: https://imtestwebside.fju.edu.tw/115%e5%ad%b8%e5%b9%b4%e5%ba%a6%e8%bc%94%e5%a4%a7%e8%b3%87%e7%ae%a1%e7%b3%bb%e7%89%b9%e6%ae%8a%e9%81%b8%e6%89%8d%e7%ac%ac%e4%ba%8c%e9%9a%8e%e6%ae%b5%e9%9d%a2%e8%a9%a6%e6%b3%a8%e6%84%8f%e4%ba%8b/</text:p>
      <text:p text:style-name="Standard">⚠️ 發現以下正式站連結 (共 1 個)：</text:p>
      <text:p text:style-name="Standard"><text:s text:c="3"/>❌ https://www.im.fju.edu.tw/wp-content/uploads/2025/11/115特殊選才面試順序公告-網路因應颱風延期.pdf</text:p>
      <text:p text:style-name="Standard"/>
      <text:p text:style-name="Standard">📄 測試站頁面: https://imtestwebside.fju.edu.tw/114-2%e5%ad%b8%e6%9c%9f%e7%94%9f%e6%b4%bb%e5%8a%a9%e5%ad%b8%e9%87%91%e7%94%b3%e8%ab%8b%e5%85%ac%e5%91%8a/</text:p>
      <text:p text:style-name="Standard">⚠️ 發現以下正式站連結 (共 2 個)：</text:p>
      <text:p text:style-name="Standard"><text:s text:c="3"/>❌ https://www.im.fju.edu.tw/wp-content/uploads/2025/12/生活助學金申請書新版114學年起.pdf</text:p>
      <text:p text:style-name="Standard"><text:s text:c="3"/>❌ https://www.im.fju.edu.tw/wp-content/uploads/2025/12/生活助學金申請規定及流程.pdf</text:p>
      <text:p text:style-name="Standard"/>
      <text:p text:style-name="Standard">📄 測試站頁面: https://imtestwebside.fju.edu.tw/%e8%81%96%e8%8b%a5%e6%9c%9b%e4%bf%9d%e7%a5%bf%e4%ba%8c%e4%b8%96%e6%95%99%e5%ae%97%e7%8d%8e%e5%ad%b8%e9%87%91/</text:p>
      <text:p text:style-name="Standard">⚠️ 發現以下正式站連結 (共 2 個)：</text:p>
      <text:p text:style-name="Standard"><text:s text:c="3"/>❌ https://www.im.fju.edu.tw/wp-content/uploads/2025/09/1.輔仁大學「聖若望保祿二世教宗獎學金」實施辦法1060214修正.pdf</text:p>
      <text:p text:style-name="Standard"><text:s text:c="3"/>❌ https://www.im.fju.edu.tw/wp-content/uploads/2025/09/2.聖若望保祿二世教宗獎學金-學生申請表.odt</text:p>
      <text:p text:style-name="Standard"/>
      <text:p text:style-name="Standard">📄 測試站頁面: https://imtestwebside.fju.edu.tw/2025%e8%b7%a8%e6%a0%a1%e8%81%af%e7%9b%9f%e7%a8%8b%e5%bc%8f%e8%a8%ad%e8%a8%88%e7%ab%b6%e8%b3%bd/</text:p>
      <text:p text:style-name="Standard">⚠️ 發現以下正式站連結 (共 1 個)：</text:p>
      <text:p text:style-name="Standard"><text:s text:c="3"/>❌ https://www.im.fju.edu.tw/wp-content/uploads/2025/04/2025跨校聯盟程式設計競賽-活動計劃書公告信版.pdf</text:p>
      <text:p text:style-name="Standard"/>
      <text:p text:style-name="Standard">📄 測試站頁面: https://imtestwebside.fju.edu.tw/#sidr-menu-close</text:p>
      <text:p text:style-name="Standard">⚠️ 發現以下正式站連結 (共 25 個)：</text:p>
      <text:p text:style-name="Standard"><text:s text:c="3"/>❌ https://www.im.fju.edu.tw/%e9%ab%98%e4%b8%ad%e7%94%9f%e5%b0%88%e5%8d%80/</text:p>
      <text:p text:style-name="Standard"><text:s text:c="3"/>❌ https://www.im.fju.edu.tw/english/</text:p>
      <text:p text:style-name="Standard"><text:s text:c="3"/>❌ https://www.im.fju.edu.tw/%e6%9c%80%e6%96%b0%e6%b6%88%e6%81%af/</text:p>
      <text:p text:style-name="Standard"><text:s text:c="3"/>❌ https://www.im.fju.edu.tw/榮譽榜/</text:p>
      <text:p text:style-name="Standard"><text:s text:c="3"/>❌ https://www.im.fju.edu.tw/實習快訊/</text:p>
      <text:p text:style-name="Standard"><text:soft-page-break/><text:s text:c="3"/>❌ https://www.im.fju.edu.tw/wp-content/uploads/2024/03/精選圖片-系網頁小benner51.jpg</text:p>
      <text:p text:style-name="Standard"><text:s text:c="3"/>❌ https://www.im.fju.edu.tw/wp-content/uploads/2024/03/30-1.jpg</text:p>
      <text:p text:style-name="Standard"><text:s text:c="3"/>❌ https://www.im.fju.edu.tw/wp-content/uploads/2024/03/19-1.jpg</text:p>
      <text:p text:style-name="Standard"><text:s text:c="3"/>❌ https://www.im.fju.edu.tw/wp-content/uploads/2024/03/5-1.jpg</text:p>
      <text:p text:style-name="Standard"><text:s text:c="3"/>❌ https://www.im.fju.edu.tw/%e6%9c%80%e6%96%b0%e5%85%ac%e5%91%8a/#ImportantNotice</text:p>
      <text:p text:style-name="Standard"><text:s text:c="3"/>❌ https://www.im.fju.edu.tw/%e6%9c%80%e6%96%b0%e5%85%ac%e5%91%8a/#AdmissionsInformation</text:p>
      <text:p text:style-name="Standard"><text:s text:c="3"/>❌ https://www.im.fju.edu.tw/%e6%9c%80%e6%96%b0%e5%85%ac%e5%91%8a/#ScholarshipsAndBursaries</text:p>
      <text:p text:style-name="Standard"><text:s text:c="3"/>❌ https://www.im.fju.edu.tw/%e6%9c%80%e6%96%b0%e5%85%ac%e5%91%8a/#HonorRoll</text:p>
      <text:p text:style-name="Standard"><text:s text:c="3"/>❌ https://www.im.fju.edu.tw/%e6%9c%80%e6%96%b0%e5%85%ac%e5%91%8a/#EnterpriseRecruitment</text:p>
      <text:p text:style-name="Standard"><text:s text:c="3"/>❌ https://www.im.fju.edu.tw/%e6%9c%80%e6%96%b0%e5%85%ac%e5%91%8a/#AcademicEvents</text:p>
      <text:p text:style-name="Standard"><text:s text:c="3"/>❌ https://www.im.fju.edu.tw/%e6%9c%80%e6%96%b0%e5%85%ac%e5%91%8a/#AdministrativeAnnouncement</text:p>
      <text:p text:style-name="Standard"><text:s text:c="3"/>❌ https://www.im.fju.edu.tw/高中生專區/學習資源/</text:p>
      <text:p text:style-name="Standard"><text:s text:c="3"/>❌ https://www.im.fju.edu.tw/%e6%9c%ac%e7%b3%bb%e8%b5%b4%e5%a4%96%e4%ba%a4%e6%8f%9b%e7%94%9f/</text:p>
      <text:p text:style-name="Standard"><text:s text:c="3"/>❌ https://www.im.fju.edu.tw/活動花絮-2/</text:p>
      <text:p text:style-name="Standard"><text:s text:c="3"/>❌ https://www.im.fju.edu.tw/系所介紹</text:p>
      <text:p text:style-name="Standard"><text:s text:c="3"/>❌ https://www.im.fju.edu.tw/sample-page/%e7%a9%ba%e9%96%93%e8%88%87%e8%a8%ad%e5%82%99/</text:p>
      <text:p text:style-name="Standard"><text:s text:c="3"/>❌ https://www.im.fju.edu.tw/sample-page/%e8%81%b7%e6%b6%afcvhs%e6%9a%a8%e7%95%a2%e6%a5%ad%e7%94%9f%e6%9c%aa%e4%be%86%e7%99%bc%e5%b1%95/</text:p>
      <text:p text:style-name="Standard"><text:s text:c="3"/>❌ https://www.im.fju.edu.tw/sample-page/系所法規</text:p>
      <text:p text:style-name="Standard"><text:s text:c="3"/>❌ https://www.im.fju.edu.tw/系所介紹/系大事紀</text:p>
      <text:p text:style-name="Standard"><text:s text:c="3"/>❌ https://www.im.fju.edu.tw/%e5%82%91%e5%87%ba%e6%a0%a1%e5%8f%8b/</text:p>
      <text:p text:style-name="Standard"/>
      <text:p text:style-name="Standard">📄 測試站頁面: https://imtestwebside.fju.edu.tw/english/</text:p>
      <text:p text:style-name="Standard">⚠️ 發現以下正式站連結 (共 4 個)：</text:p>
      <text:p text:style-name="Standard"><text:s text:c="3"/>❌ https://www.im.fju.edu.tw/english/latest-news/</text:p>
      <text:p text:style-name="Standard"><text:s text:c="3"/>❌ https://www.im.fju.edu.tw/english/2023/11/28/undergraduate-program/</text:p>
      <text:p text:style-name="Standard"><text:s text:c="3"/>❌ https://www.im.fju.edu.tw/english/2023/11/28/ms-program-regular/</text:p>
      <text:p text:style-name="Standard"><text:s text:c="3"/>❌ https://www.im.fju.edu.tw/english/2023/11/28/ms-program-evening-and-weekend/</text:p>
      <text:p text:style-name="Standard"/>
      <text:p text:style-name="Standard">📄 測試站頁面: https://imtestwebside.fju.edu.tw/english/undergraduate-program/</text:p>
      <text:p text:style-name="Standard">⚠️ 發現以下正式站連結 (共 1 個)：</text:p>
      <text:p text:style-name="Standard"><text:s text:c="3"/>❌ https://www.im.fju.edu.tw/english/wp-content/uploads/sites/3/2024/12/113學年度必選修科目表_資管系學士班_中英對照.pdf</text:p>
      <text:p text:style-name="Standard"/>
      <text:p text:style-name="Standard">📄 測試站頁面: https://imtestwebside.fju.edu.tw/english/ms-program-regular/</text:p>
      <text:p text:style-name="Standard">⚠️ 發現以下正式站連結 (共 1 個)：</text:p>
      <text:p text:style-name="Standard"><text:soft-page-break/><text:s text:c="3"/>❌ https://www.im.fju.edu.tw/english/wp-content/uploads/sites/3/2024/12/113學年度必選修科目表_資管系碩士班_中英對照.pdf</text:p>
      <text:p text:style-name="Standard"/>
      <text:p text:style-name="Standard">📄 測試站頁面: https://imtestwebside.fju.edu.tw/english/ms-program-evening-and-weekend/</text:p>
      <text:p text:style-name="Standard">⚠️ 發現以下正式站連結 (共 1 個)：</text:p>
      <text:p text:style-name="Standard"><text:s text:c="3"/>❌ https://www.im.fju.edu.tw/english/wp-content/uploads/sites/3/2024/12/113學年度必選修科目表_資管系碩士在職專班_中英對照.pdf</text:p>
      <text:p text:style-name="Standard"/>
      <text:p text:style-name="Standard">📄 測試站頁面: https://imtestwebside.fju.edu.tw/english/#mobile-menu-toggle</text:p>
      <text:p text:style-name="Standard">⚠️ 發現以下正式站連結 (共 4 個)：</text:p>
      <text:p text:style-name="Standard"><text:s text:c="3"/>❌ https://www.im.fju.edu.tw/english/latest-news/</text:p>
      <text:p text:style-name="Standard"><text:s text:c="3"/>❌ https://www.im.fju.edu.tw/english/2023/11/28/undergraduate-program/</text:p>
      <text:p text:style-name="Standard"><text:s text:c="3"/>❌ https://www.im.fju.edu.tw/english/2023/11/28/ms-program-regular/</text:p>
      <text:p text:style-name="Standard"><text:s text:c="3"/>❌ https://www.im.fju.edu.tw/english/2023/11/28/ms-program-evening-and-weekend/</text:p>
      <text:p text:style-name="Standard"/>
      <text:p text:style-name="Standard">📄 測試站頁面: https://imtestwebside.fju.edu.tw/english/#sidr-menu-close</text:p>
      <text:p text:style-name="Standard">⚠️ 發現以下正式站連結 (共 4 個)：</text:p>
      <text:p text:style-name="Standard"><text:s text:c="3"/>❌ https://www.im.fju.edu.tw/english/latest-news/</text:p>
      <text:p text:style-name="Standard"><text:s text:c="3"/>❌ https://www.im.fju.edu.tw/english/2023/11/28/undergraduate-program/</text:p>
      <text:p text:style-name="Standard"><text:s text:c="3"/>❌ https://www.im.fju.edu.tw/english/2023/11/28/ms-program-regular/</text:p>
      <text:p text:style-name="Standard"><text:s text:c="3"/>❌ https://www.im.fju.edu.tw/english/2023/11/28/ms-program-evening-and-weekend/</text:p>
      <text:p text:style-name="Standard"/>
      <text:p text:style-name="Standard">📄 測試站頁面: https://imtestwebside.fju.edu.tw/%f0%9f%91%91%e8%bc%94%e5%a4%a7%e8%b3%87%e7%ae%a1%e7%b3%bb115%e5%ad%b8%e5%b9%b4%e5%85%a5%e5%ad%b8%e7%a2%a9%e5%a3%ab%e7%8f%ad%e7%94%84%e8%a9%a6%e6%8b%9b%e7%94%9f%ef%bc%8c%e6%ad%a1%e8%bf%8e%e5%a0%b1/</text:p>
      <text:p text:style-name="Standard">⚠️ 發現以下正式站連結 (共 2 個)：</text:p>
      <text:p text:style-name="Standard"><text:s text:c="3"/>❌ http://www.im.fju.edu.tw/</text:p>
      <text:p text:style-name="Standard"><text:s text:c="3"/>❌ https://www.im.fju.edu.tw/wp-content/uploads/2025/09/輔大資管系書面資料審查表2025.doc</text:p>
      <text:p text:style-name="Standard"/>
      <text:p text:style-name="Standard">📄 測試站頁面: https://imtestwebside.fju.edu.tw/%e3%80%90%e6%8b%9b%e7%94%9f%e8%a8%8a%e6%81%af%e5%8f%8a%e6%aa%94%e6%a1%88%e4%b8%8b%e8%bc%89%e3%80%91113%e5%ad%b8%e5%b9%b4%e5%85%a5%e5%ad%b8%e7%a2%a9%e5%a3%ab%e7%8f%ad%e6%8b%9b%e7%94%9f%e5%8f%8a/</text:p>
      <text:p text:style-name="Standard">⚠️ 發現以下正式站連結 (共 1 個)：</text:p>
      <text:p text:style-name="Standard"><text:s text:c="3"/>❌ http://www.im.fju.edu.tw/site/wp-content/uploads/2023/11/%E8%BC%94%E5%A4%A7%E8%B3%87%E7%AE%A1%E7%B3%BB%E6%9B%B8%E9%9D%A2%E8%B3%87%E6%96%99%E5%AF%A9%E6%9F%A5%E8%A1%A82023.doc</text:p>
      <text:p text:style-name="Standard"/>
      <text:p text:style-name="Standard">📄 測試站頁面: https://imtestwebside.fju.edu.tw/%e3%80%90%e6%8b%9b%e7%94%9f%e8%a8%8a%e6%81%af%e5%8f%8a%e6%aa%94%e6%a1%88%e4%b8%8b%e8%bc%89%e3%80%91113%e5%ad%b8%e5%b9%b4%e5%85%a5%e5%ad%b8%e7%a2%a9%e5%a3%ab%e7%8f%ad%e7%94%84%e8%a9%a6%e6%9b%b8/</text:p>
      <text:p text:style-name="Standard">⚠️ 發現以下正式站連結 (共 1 個)：</text:p>
      <text:p text:style-name="Standard"><text:s text:c="3"/>❌ http://www.im.fju.edu.tw/site/wp-content/uploads/2023/08/%E8%BC%94%E5%A4%A7%E8%B3<text:soft-page-break/>%87%E7%AE%A1%E7%B3%BB%E7%94%84%E8%A9%A6%E6%9B%B8%E9%9D%A2%E8%B3%87%E6%96%99%E5%AF%A9%E6%9F%A5%E8%A1%A82023.doc</text:p>
      <text:p text:style-name="Standard"/>
      <text:p text:style-name="Standard">📄 測試站頁面: https://imtestwebside.fju.edu.tw/%e3%80%90%e6%a6%ae%e8%ad%bd%e6%a6%9c%e3%80%91%e6%81%ad%e8%b3%80%e7%94%b1%e8%91%89%e6%89%bf%e9%81%94%e8%80%81%e5%b8%ab%e5%8f%8a%e9%bb%83%e6%9b%9c%e8%bc%9d%e8%80%81%e5%b8%ab%e6%8c%87%e5%b0%8e%e4%b9%8b/</text:p>
      <text:p text:style-name="Standard">⚠️ 發現以下正式站連結 (共 1 個)：</text:p>
      <text:p text:style-name="Standard"><text:s text:c="3"/>❌ http://www.im.fju.edu.tw/site/wp-content/uploads/2022/07/2022undProjResult.jpg</text:p>
      <text:p text:style-name="Standard"/>
      <text:p text:style-name="Standard">📄 測試站頁面: https://imtestwebside.fju.edu.tw/%e3%80%90%e6%a6%ae%e8%ad%bd%e6%a6%9c%e3%80%91%e6%81%ad%e8%b3%80%e7%94%b1%e5%91%82%e5%a5%87%e5%82%91%e8%80%81%e5%b8%ab%e5%8f%8a%e9%bb%83%e6%9b%9c%e8%bc%9d%e8%80%81%e5%b8%ab%e6%8c%87%e5%b0%8e%e4%b9%8b/</text:p>
      <text:p text:style-name="Standard">⚠️ 發現以下正式站連結 (共 1 個)：</text:p>
      <text:p text:style-name="Standard"><text:s text:c="3"/>❌ http://www.im.fju.edu.tw/site/wp-content/uploads/2022/06/111年度大專專題競賽得獎名單F.png</text:p>
      <text:p text:style-name="Standard"/>
      <text:p text:style-name="Standard">📄 測試站頁面: https://imtestwebside.fju.edu.tw/%e3%80%90%e8%87%aa%e4%b8%bb%e5%ad%b8%e7%bf%92%e3%80%91%e8%b3%87%e8%a8%8a%e7%ae%a1%e7%90%86%e5%ad%b8%e7%b3%bb%e8%87%aa%e4%b8%bb%e5%ad%b8%e7%bf%92%e5%ad%b8%e5%88%86%e8%aa%b2%e7%a8%8b%e8%aa%8d%e8%ad%89/</text:p>
      <text:p text:style-name="Standard">⚠️ 發現以下正式站連結 (共 3 個)：</text:p>
      <text:p text:style-name="Standard"><text:s text:c="3"/>❌ https://www.im.fju.edu.tw/wp-content/uploads/2025/10/20250819自主學習開課計畫書_社團學習與實作.pdf</text:p>
      <text:p text:style-name="Standard"><text:s text:c="3"/>❌ https://www.im.fju.edu.tw/wp-content/uploads/2025/10/資管系自主學習學分認證申請書_資訊競賽.doc</text:p>
      <text:p text:style-name="Standard"><text:s text:c="3"/>❌ https://www.im.fju.edu.tw/wp-content/uploads/2025/10/資管系自主學習學分認證申請書_參與系學會活動.doc</text:p>
      <text:p text:style-name="Standard"/>
      <text:p text:style-name="Standard">📄 測試站頁面: https://imtestwebside.fju.edu.tw/%e3%80%90%e7%8d%8e%e5%8a%a9%e5%ad%b8%e9%87%91%e3%80%91%e8%b2%a1%e5%9c%98%e6%b3%95%e4%ba%ba%e7%a6%8f%e7%90%b3%e5%b7%a5%e5%95%86%e7%99%bc%e5%b1%95%e5%9f%ba%e9%87%91%e6%9c%83%e5%b7%a5%e5%95%86%e5%ad%b8/</text:p>
      <text:p text:style-name="Standard">⚠️ 發現以下正式站連結 (共 3 個)：</text:p>
      <text:p text:style-name="Standard"><text:s text:c="3"/>❌ https://www.im.fju.edu.tw/wp-content/uploads/2025/09/福琳基金會工商清寒獎學金公告函－大學B.pdf</text:p>
      <text:p text:style-name="Standard"><text:s text:c="3"/>❌ https://www.im.fju.edu.tw/wp-content/uploads/2025/09/福琳基金會工商清寒獎學金辦法.pdf</text:p>
      <text:p text:style-name="Standard"><text:s text:c="3"/>❌ https://www.im.fju.edu.tw/wp-content/uploads/2025/09/福琳基金會工商清寒獎學金申請表.pdf</text:p>
      <text:p text:style-name="Standard"/>
      <text:p text:style-name="Standard">📄 測試站頁面: https://imtestwebside.fju.edu.tw/1141%e6%b8%85%e5%af%92%e5%8a%a9%e5%ad%b8%e9%87%91%e7%94%b3%e8%ab%8b/</text:p>
      <text:p text:style-name="Standard">⚠️ 發現以下正式站連結 (共 1 個)：</text:p>
      <text:p text:style-name="Standard"><text:s text:c="3"/>❌ http://www.im.fju.edu.tw/site/wp-content/uploads/2016/02/01.輔仁大學清寒學生助學金實施辦法.pdf</text:p>
      <text:p text:style-name="Standard"><text:soft-page-break/></text:p>
      <text:p text:style-name="Standard">📄 測試站頁面: https://imtestwebside.fju.edu.tw/%e6%96%b0%e7%94%9f%e5%b0%88%e5%8d%80/</text:p>
      <text:p text:style-name="Standard">⚠️ 發現以下正式站連結 (共 9 個)：</text:p>
      <text:p text:style-name="Standard"><text:s text:c="3"/>❌ https://www.im.fju.edu.tw/wp-content/uploads/2025/09/114大一新生選課暨注意事項.pdf</text:p>
      <text:p text:style-name="Standard"><text:s text:c="3"/>❌ https://www.im.fju.edu.tw/wp-content/uploads/2025/06/114-碩士班新生注意事項.pdf</text:p>
      <text:p text:style-name="Standard"><text:s text:c="3"/>❌ https://www.im.fju.edu.tw/wp-content/uploads/2025/07/114新生說明會1140621.pdf</text:p>
      <text:p text:style-name="Standard"><text:s text:c="3"/>❌ https://www.im.fju.edu.tw/wp-content/uploads/2025/09/114%E5%A4%A7%E4%B8%80%E6%96%B0%E7%94%9F%E9%81%B8%E8%AA%B2%E6%9A%A8%E6%B3%A8%E6%84%8F%E4%BA%8B%E9%A0%85.pdf</text:p>
      <text:p text:style-name="Standard"><text:s text:c="3"/>❌ https://www.im.fju.edu.tw/wp-content/uploads/2025/06/114-%E7%A2%A9%E5%A3%AB%E7%8F%AD%E6%96%B0%E7%94%9F%E6%B3%A8%E6%84%8F%E4%BA%8B%E9%A0%85.pdf</text:p>
      <text:p text:style-name="Standard"><text:s text:c="3"/>❌ https://www.im.fju.edu.tw/wp-content/uploads/2024/07/113碩職班新生說明會簡報.pdf</text:p>
      <text:p text:style-name="Standard"><text:s text:c="3"/>❌ https://www.im.fju.edu.tw/wp-content/uploads/2025/07/全人教育課程簡介-中文版114學年度起新生適用.pdf</text:p>
      <text:p text:style-name="Standard"><text:s text:c="3"/>❌ https://www.im.fju.edu.tw/%e5%a4%a7%e5%ad%b8%e9%83%a8%e8%aa%b2%e7%a8%8b%e8%b3%87%e8%a8%8a/</text:p>
      <text:p text:style-name="Standard"><text:s text:c="3"/>❌ https://www.im.fju.edu.tw/%e5%ad%b8%e7%94%9f%e8%ab%8b%e5%81%87%e6%b5%81%e7%a8%8b%e9%9b%bb%e5%ad%90%e5%8c%96/</text:p>
      <text:p text:style-name="Standard"/>
      <text:p text:style-name="Standard">📄 測試站頁面: https://imtestwebside.fju.edu.tw/%e3%80%90%e5%8c%97%e7%a5%a5%e3%80%912024%e9%87%91%e8%9e%8d%e7%a7%91%e6%8a%80-%e8%bb%9f%e9%ab%94%e5%af%a6%e7%bf%92%e7%94%9f%e8%a8%88%e7%95%ab/</text:p>
      <text:p text:style-name="Standard">⚠️ 發現以下正式站連結 (共 1 個)：</text:p>
      <text:p text:style-name="Standard"><text:s text:c="3"/>❌ https://www.im.fju.edu.tw/wp-content/uploads/2024/05/北祥科技服務_2024年實習生計畫.pdf</text:p>
      <text:p text:style-name="Standard"/>
      <text:p text:style-name="Standard">📄 測試站頁面: https://imtestwebside.fju.edu.tw/114%e5%ad%b8%e5%b9%b4%e5%ba%a6%e8%bc%94%e5%a4%a7%e8%b3%87%e7%ae%a1%e7%b3%bb%e7%94%b3%e8%ab%8b%e5%85%a5%e5%ad%b8%e7%ac%ac%e4%ba%8c%e9%9a%8e%e6%ae%b5%e6%b3%a8%e6%84%8f%e4%ba%8b%e9%a0%85%e5%8f%8a/</text:p>
      <text:p text:style-name="Standard">⚠️ 發現以下正式站連結 (共 2 個)：</text:p>
      <text:p text:style-name="Standard"><text:s text:c="3"/>❌ https://www.im.fju.edu.tw/</text:p>
      <text:p text:style-name="Standard"><text:s text:c="3"/>❌ https://www.im.fju.edu.tw/wp-content/uploads/2025/03/114申請入學及繁星醫學入學第二階段指定項目甄試考生須知-離島台商.pdf</text:p>
      <text:p text:style-name="Standard"/>
      <text:p text:style-name="Standard">📄 測試站頁面: https://imtestwebside.fju.edu.tw/113%e5%ad%b8%e5%b9%b4%e5%ba%a6%e8%bc%94%e5%a4%a7%e8%b3%87%e7%ae%a1%e7%b3%bb%e5%a4%a7%e5%ad%b8%e3%80%8e%e7%94%b3%e8%ab%8b%e5%85%a5%e5%ad%b8%e3%80%8f%e7%ac%ac%e4%ba%8c%e9%9a%8e%e6%ae%b5%e9%9d%a2/</text:p>
      <text:p text:style-name="Standard">⚠️ 發現以下正式站連結 (共 1 個)：</text:p>
      <text:p text:style-name="Standard"><text:s text:c="3"/>❌ https://www.im.fju.edu.tw/wp-content/uploads/2024/05/113學年申請入學二階面試報到時間表.pdf</text:p>
      <text:p text:style-name="Standard"/>
      <text:p text:style-name="Standard"><text:soft-page-break/>📄 測試站頁面: https://imtestwebside.fju.edu.tw/%e3%80%90%e6%8b%9b%e7%94%9f%e8%a8%8a%e6%81%af%e3%80%91111%e5%ad%b8%e5%b9%b4%e5%ba%a6%e3%80%8e%e5%a4%a7%e5%ad%b8%e7%94%b3%e8%ab%8b%e5%85%a5%e5%ad%b8%e3%80%8f%e7%ac%ac%e4%ba%8c%e9%9a%8e%e6%ae%b5-2-2/</text:p>
      <text:p text:style-name="Standard">⚠️ 發現以下正式站連結 (共 1 個)：</text:p>
      <text:p text:style-name="Standard"><text:s text:c="3"/>❌ http://www.im.fju.edu.tw/site/wp-content/uploads/2023/05/112學年申請入學面試報到時間表.pdf</text:p>
      <text:p text:style-name="Standard"/>
      <text:p text:style-name="Standard">📄 測試站頁面: https://imtestwebside.fju.edu.tw/%e3%80%90%e6%8b%9b%e7%94%9f%e8%a8%8a%e6%81%af%e3%80%91%e8%bc%94%e5%a4%a7%e8%b3%87%e7%ae%a1%e7%b3%bb%e6%9b%b8%e5%af%a9%e8%b3%87%e6%96%99%e6%ba%96%e5%82%99%e9%87%8d%e9%bb%9e%e6%8c%87%e5%bc%95%e6%9a%a8-2/</text:p>
      <text:p text:style-name="Standard">⚠️ 發現以下正式站連結 (共 1 個)：</text:p>
      <text:p text:style-name="Standard"><text:s text:c="3"/>❌ http://www.im.fju.edu.tw/</text:p>
      <text:p text:style-name="Standard"/>
      <text:p text:style-name="Standard">📄 測試站頁面: https://imtestwebside.fju.edu.tw/%e3%80%90%e6%8b%9b%e7%94%9f%e8%a8%8a%e6%81%af%e3%80%91111%e5%ad%b8%e5%b9%b4%e5%ba%a6%e3%80%8e%e5%a4%a7%e5%ad%b8%e7%94%b3%e8%ab%8b%e5%85%a5%e5%ad%b8%e3%80%8f%e7%ac%ac%e4%ba%8c%e9%9a%8e%e6%ae%b5-2/</text:p>
      <text:p text:style-name="Standard">⚠️ 發現以下正式站連結 (共 2 個)：</text:p>
      <text:p text:style-name="Standard"><text:s text:c="3"/>❌ http://www.im.fju.edu.tw/site/wp-content/uploads/2022/05/111年個人申請面試報到時間表.pdf</text:p>
      <text:p text:style-name="Standard"><text:s text:c="3"/>❌ http://www.im.fju.edu.tw/site/wp-content/uploads/2022/05/111大學申請入學招生第二階段甄試重點提醒-1110318修.pdf</text:p>
      <text:p text:style-name="Standard"/>
      <text:p text:style-name="Standard">📄 測試站頁面: https://imtestwebside.fju.edu.tw/%e3%80%90%e6%8b%9b%e7%94%9f%e8%a8%8a%e6%81%af%e3%80%91%e8%bc%94%e5%a4%a7%e8%b3%87%e7%ae%a1%e7%b3%bb%e6%9b%b8%e5%af%a9%e8%b3%87%e6%96%99%e6%ba%96%e5%82%99%e9%87%8d%e9%bb%9e%e6%8c%87%e5%bc%95%e6%9a%a8/</text:p>
      <text:p text:style-name="Standard">⚠️ 發現以下正式站連結 (共 2 個)：</text:p>
      <text:p text:style-name="Standard"><text:s text:c="3"/>❌ http://www.im.fju.edu.tw/</text:p>
      <text:p text:style-name="Standard"><text:s text:c="3"/>❌ http://www.im.fju.edu.tw/site/wp-content/uploads/2022/03/111學年度資管系申請入學個人資料表.docx</text:p>
      <text:p text:style-name="Standard"/>
      <text:p text:style-name="Standard">📄 測試站頁面: https://imtestwebside.fju.edu.tw/%e8%bc%94%e4%bb%81%e5%a4%a7%e5%ad%b8%e8%b3%87%e8%a8%8a%e7%ae%a1%e7%90%86%e7%b3%bb-10-9%e5%ad%b8%e5%b9%b4%e5%ba%a6%e3%80%8e%e5%a4%a7%e5%ad%b8-%e7%94%84%e9%81%b8-%e5%85%a5%e5%ad%b8%e3%80%8f%e7%ac%ac/</text:p>
      <text:p text:style-name="Standard">⚠️ 發現以下正式站連結 (共 1 個)：</text:p>
      <text:p text:style-name="Standard"><text:s text:c="3"/>❌ http://www.im.fju.edu.tw/site/wp-content/uploads/2020/04/109年個人申請面試報到時間表0414.pdf</text:p>
      <text:p text:style-name="Standard"/>
      <text:p text:style-name="Standard">============================================================</text:p>
      <text:p text:style-name="Standard">統計結果：共在 45 個頁面中，抓到 319 個錯誤連結。</text:p>
      <text:p text:style-name="Standard">============================================================</text:p>
      <text:p text:style-name="Standard"/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svg="urn:oasis:names:tc:opendocument:xmlns:svg-compatible:1.0" xmlns:chart="urn:oasis:names:tc:opendocument:xmlns:chart:1.0" xmlns:officeooo="http://openoffice.org/2009/office" xmlns:table="urn:oasis:names:tc:opendocument:xmlns:table:1.0" xmlns:meta="urn:oasis:names:tc:opendocument:xmlns:meta:1.0" xmlns:loext="urn:org:documentfoundation:names:experimental:office:xmlns:loext:1.0" xmlns:number="urn:oasis:names:tc:opendocument:xmlns:datastyle:1.0" xmlns:field="urn:openoffice:names:experimental:ooo-ms-interop:xmlns:field:1.0" office:version="1.4">
  <office:font-face-decls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Noto Sans CJK TC" svg:font-family="'Noto Sans CJK TC'" style:font-family-generic="swiss"/>
    <style:font-face style:name="Noto Sans CJK TC1" svg:font-family="'Noto Sans CJK TC'" style:font-family-generic="system" style:font-pitch="variable"/>
    <style:font-face style:name="Noto Serif CJK TC" svg:font-family="'Noto Serif CJK TC'" style:font-family-generic="system" style:font-pitch="variable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loext:tab-stop-distance="0cm" style:writing-mode="lr-tb" style:font-independent-line-spacing="false">
        <style:tab-stops/>
      </style:paragraph-properties>
      <style:text-properties style:use-window-font-color="true" loext:opacity="0%" style:font-name="Liberation Serif" fo:font-size="12pt" fo:language="en" fo:country="US" style:letter-kerning="true" style:font-name-asian="Noto Serif CJK TC" style:font-size-asian="10.5pt" style:language-asian="zh" style:country-asian="TW" style:font-name-complex="Noto Sans CJK TC1" style:font-size-complex="12pt" style:language-complex="hi" style:country-complex="IN"/>
    </style:default-style>
    <style:default-style style:family="paragraph">
      <style:paragraph-properties fo:orphans="2" fo:widows="2" fo:hyphenation-ladder-count="no-limit" fo:hyphenation-keep="auto" loext:hyphenation-keep-type="column" loext:hyphenation-keep-line="false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en" fo:country="US" style:letter-kerning="true" style:font-name-asian="Noto Serif CJK TC" style:font-size-asian="10.5pt" style:language-asian="zh" style:country-asian="TW" style:font-name-complex="Noto Sans CJK TC1" style:font-size-complex="12pt" style:language-complex="hi" style:country-complex="IN" fo:hyphenate="false" fo:hyphenation-remain-char-count="2" fo:hyphenation-push-char-count="2" loext:hyphenation-no-caps="false" loext:hyphenation-no-last-word="false" loext:hyphenation-word-char-count="5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chapter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Noto Sans CJK TC1" style:font-family-asian="'Noto Sans CJK TC'" style:font-family-generic-asian="system" style:font-pitch-asian="variable" style:font-size-asian="14pt" style:font-name-complex="Noto Sans CJK TC1" style:font-family-complex="'Noto Sans CJK TC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47cm" style:contextual-spacing="false" fo:line-height="115%"/>
    </style:style>
    <style:style style:name="List" style:family="paragraph" style:parent-style-name="Text_20_body" style:class="list">
      <style:text-properties style:font-size-asian="12pt" style:font-name-complex="Noto Sans CJK TC" style:font-family-complex="'Noto Sans CJK TC'" style:font-family-generic-complex="swiss"/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Noto Sans CJK TC" style:font-family-complex="'Noto Sans CJK TC'" style:font-family-generic-complex="swiss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 style:font-name-complex="Noto Sans CJK TC" style:font-family-complex="'Noto Sans CJK TC'" style:font-family-generic-complex="swiss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nothing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loext:theme loext:name="Office">
      <loext:theme-colors loext:name="LibreOffice">
        <loext:color loext:name="dark1" loext:color="#000000"/>
        <loext:color loext:name="light1" loext:color="#ffffff"/>
        <loext:color loext:name="dark2" loext:color="#000000"/>
        <loext:color loext:name="light2" loext:color="#ffffff"/>
        <loext:color loext:name="accent1" loext:color="#18a303"/>
        <loext:color loext:name="accent2" loext:color="#0369a3"/>
        <loext:color loext:name="accent3" loext:color="#a33e03"/>
        <loext:color loext:name="accent4" loext:color="#8e03a3"/>
        <loext:color loext:name="accent5" loext:color="#c99c00"/>
        <loext:color loext:name="accent6" loext:color="#c9211e"/>
        <loext:color loext:name="hyperlink" loext:color="#0000ee"/>
        <loext:color loext:name="followed-hyperlink" loext:color="#551a8b"/>
      </loext:theme-colors>
    </loext:theme>
  </office:styles>
  <office:automatic-styles>
    <style:page-layout style:name="Mpm1">
      <style:page-layout-properties fo:page-width="21.001cm" fo:page-height="29.7cm" style:num-format="1" style:print-orientation="portrait" fo:margin-top="2cm" fo:margin-bottom="2cm" fo:margin-left="2cm" fo:margin-right="2cm" style:writing-mode="lr-tb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4">
  <office:meta>
    <meta:creation-date>2026-07-07T17:06:12.450676268</meta:creation-date>
    <dc:date>2026-07-07T17:06:40.958603292</dc:date>
    <meta:editing-duration>PT29S</meta:editing-duration>
    <meta:editing-cycles>1</meta:editing-cycles>
    <meta:document-statistic meta:table-count="0" meta:image-count="0" meta:object-count="0" meta:page-count="15" meta:paragraph-count="409" meta:word-count="3874" meta:character-count="31383" meta:non-whitespace-character-count="29843"/>
    <meta:generator>LibreOffice/26.2.2.2$Linux_X86_64 LibreOffice_project/1f77d10d6938fd34972958f64b2bcfa54f8b1ba5</meta:generator>
  </office:meta>
</office:document-meta>
</file>