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TC" svg:font-family="'Noto Sans CJK TC'" style:font-family-generic="swiss"/>
    <style:font-face style:name="Noto Sans CJK TC1" svg:font-family="'Noto Sans CJK TC'" style:font-family-generic="system" style:font-pitch="variable"/>
    <style:font-face style:name="Noto Serif CJK TC" svg:font-family="'Noto Serif CJK TC'" style:font-family-generic="system" style:font-pitch="variable"/>
  </office:font-face-decls>
  <office:automatic-styles/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>測試站頁面: https://imtestwebside.fju.edu.tw/%e4%bf%ae%e6%a5%ad%e8%a6%8f%e5%89%87/</text:p>
      <text:p text:style-name="Standard">⚠️ 發現以下正式站連結 (共 3 個)：</text:p>
      <text:p text:style-name="Standard"><text:s text:c="3"/>❌ http://www.im.fju.edu.tw/site/wp-content/uploads/2022/08/111資訊管理學系修業規則適用111學年度新生.pdf</text:p>
      <text:p text:style-name="Standard"><text:s text:c="3"/>❌ http://www.im.fju.edu.tw/site/wp-content/uploads/2022/01/109資訊管理學系修業規則適用109學年度新生.pdf</text:p>
      <text:p text:style-name="Standard"><text:s text:c="3"/>❌ http://www.im.fju.edu.tw/site/wp-content/uploads/2019/06/108資訊管理學系修業規則適用108學年度新生.pdf</text:p>
      <text:p text:style-name="Standard"/>
      <text:p text:style-name="Standard">📄 測試站頁面: https://imtestwebside.fju.edu.tw/%e5%a4%a7%e5%ad%b8%e9%83%a8%e8%aa%b2%e7%a8%8b%e8%b3%87%e8%a8%8a/</text:p>
      <text:p text:style-name="Standard">⚠️ 發現以下正式站連結 (共 8 個)：</text:p>
      <text:p text:style-name="Standard"><text:s text:c="3"/>❌ http://www.im.fju.edu.tw/site/wp-content/uploads/2023/06/112-1%E8%AA%B2%E8%A1%A8.pdf</text:p>
      <text:p text:style-name="Standard"><text:s text:c="3"/>❌ http://www.im.fju.edu.tw/site/wp-content/uploads/2023/05/112學年度必修科目表雙主修_資管系.pdf</text:p>
      <text:p text:style-name="Standard"><text:s text:c="3"/>❌ http://www.im.fju.edu.tw/site/wp-content/uploads/2022/06/111學年度必修科目表雙主修_資管系.pdf</text:p>
      <text:p text:style-name="Standard"><text:s text:c="3"/>❌ http://www.im.fju.edu.tw/site/wp-content/uploads/2021/06/110資管系必修科目表-大學部含雙主修抵免.pdf</text:p>
      <text:p text:style-name="Standard"><text:s text:c="3"/>❌ http://www.im.fju.edu.tw/site/wp-content/uploads/2020/09/109資管系必修科目表-大學部含雙主修抵免.pdf</text:p>
      <text:p text:style-name="Standard"><text:s text:c="3"/>❌ http://www.im.fju.edu.tw/site/wp-content/uploads/2019/03/108資管系必修科目表-雙主修.pdf</text:p>
      <text:p text:style-name="Standard"><text:s text:c="3"/>❌ http://www.im.fju.edu.tw/site/wp-content/uploads/2022/01/105學年度入學新生英檢規定.pdf</text:p>
      <text:p text:style-name="Standard"><text:s text:c="3"/>❌ http://project.im.fju.edu.tw/</text:p>
      <text:p text:style-name="Standard"/>
      <text:p text:style-name="Standard">📄 測試站頁面: https://imtestwebside.fju.edu.tw/%e7%a2%a9%e5%a3%ab%e7%8f%ad%e8%aa%b2%e7%a8%8b%e8%b3%87%e8%a8%8a/</text:p>
      <text:p text:style-name="Standard">⚠️ 發現以下正式站連結 (共 6 個)：</text:p>
      <text:p text:style-name="Standard"><text:s text:c="3"/>❌ http://www.im.fju.edu.tw/site/wp-content/uploads/2023/09/112學年第一學期碩士班暨碩職班課表.pdf</text:p>
      <text:p text:style-name="Standard"><text:s text:c="3"/>❌ http://www.im.fju.edu.tw/site/wp-content/uploads/2023/05/111學年第二學期碩士班暨碩職班課表.pdf</text:p>
      <text:p text:style-name="Standard"><text:s text:c="3"/>❌ http://www.im.fju.edu.tw/site/wp-content/uploads/2022/08/111學年第一學期碩士班暨碩職班課表.pdf</text:p>
      <text:p text:style-name="Standard"><text:s text:c="3"/>❌ http://www.im.fju.edu.tw/site/wp-content/uploads/2022/02/110學年第二學期碩士班暨碩職班課表.pdf</text:p>
      <text:p text:style-name="Standard"><text:s text:c="3"/>❌ http://www.im.fju.edu.tw/site/wp-content/uploads/2021/08/1101學年碩士班暨碩職班課表.pdf</text:p>
      <text:p text:style-name="Standard"><text:s text:c="3"/>❌ http://www.im.fju.edu.tw/site/wp-content/uploads/2019/02/%E8%BC%94%E4%BB%81%E5%A4%A7%E5%AD%B8%E5%AD%B8%E8%A1%93%EF%A7%94%EF%A7%A4%E6%95%99%E8%82%B2%E8%AA%B2%E7%A8%8B%E5%AF%A6%E6%96%BD%E8%A6%81%E9%BB%9E.pdf</text:p>
      <text:p text:style-name="Standard"/>
      <text:p text:style-name="Standard">📄 測試站頁面: https://imtestwebside.fju.edu.tw/%e7%a2%a9%e5%a3%ab%e5%9c%a8%e8%81%b7%e5%b0%88%e7%8f%ad%e8%aa%b2%e7%a8%8b%e8%b3%87%e8%a8%8a/</text:p>
      <text:p text:style-name="Standard"><text:soft-page-break/>⚠️ 發現以下正式站連結 (共 7 個)：</text:p>
      <text:p text:style-name="Standard"><text:s text:c="3"/>❌ http://www.im.fju.edu.tw/site/wp-content/uploads/2023/09/112學年第一學期碩士班暨碩職班課表.pdf</text:p>
      <text:p text:style-name="Standard"><text:s text:c="3"/>❌ http://www.im.fju.edu.tw/site/wp-content/uploads/2023/05/111學年第二學期碩士班暨碩職班課表.pdf</text:p>
      <text:p text:style-name="Standard"><text:s text:c="3"/>❌ http://www.im.fju.edu.tw/site/wp-content/uploads/2022/08/111學年第一學期碩士班暨碩職班課表.pdf</text:p>
      <text:p text:style-name="Standard"><text:s text:c="3"/>❌ http://www.im.fju.edu.tw/site/wp-content/uploads/2022/02/110學年第二學期碩士班暨碩職班課表.pdf</text:p>
      <text:p text:style-name="Standard"><text:s text:c="3"/>❌ http://www.im.fju.edu.tw/site/wp-content/uploads/2021/08/1101學年碩士班暨碩職班課表.pdf</text:p>
      <text:p text:style-name="Standard"><text:s text:c="3"/>❌ http://www.im.fju.edu.tw/site/wp-content/uploads/2019/02/%E8%BC%94%E4%BB%81%E5%A4%A7%E5%AD%B8%E5%AD%B8%E8%A1%93%EF%A7%94%EF%A7%A4%E6%95%99%E8%82%B2%E8%AA%B2%E7%A8%8B%E5%AF%A6%E6%96%BD%E8%A6%81%E9%BB%9E.pdf</text:p>
      <text:p text:style-name="Standard"><text:s text:c="3"/>❌ http://www.im.fju.edu.tw/site/wp-content/uploads/2023/11/%E8%AB%96%E6%96%87%E8%A8%88%E7%95%AB%E6%9B%B8%E6%A0%B8%E5%87%86%E5%8F%A3%E8%A9%A6%E5%90%8C%E6%84%8F%E6%9B%B8.doc</text:p>
      <text:p text:style-name="Standard"/>
      <text:p text:style-name="Standard">📄 測試站頁面: https://imtestwebside.fju.edu.tw/%e7%94%a2%e6%a5%ad%e5%af%a6%e7%bf%92%e8%aa%b2%e7%a8%8b%e8%a8%88%e7%95%ab/</text:p>
      <text:p text:style-name="Standard">⚠️ 發現以下正式站連結 (共 5 個)：</text:p>
      <text:p text:style-name="Standard"><text:s text:c="3"/>❌ http://www.im.fju.edu.tw/site/wp-content/uploads/2019/02/%E8%BC%94%E4%BB%81%E5%A4%A7%E5%AD%B8%E8%B3%87%E8%A8%8A%E7%AE%A1%E7%90%86%E5%AD%B8%E7%B3%BB%E7%94%A2%E6%A5%AD%E5%AF%A6%E7%BF%92%E5%A7%94%E5%93%A1%E6%9C%83%E8%A8%AD%E7%BD%AE%E8%BE%A6%E6%B3%95.pdf</text:p>
      <text:p text:style-name="Standard"><text:s text:c="3"/>❌ http://www.im.fju.edu.tw/site/wp-content/uploads/2019/02/%E8%BC%94%E4%BB%81%E5%A4%A7%E5%AD%B8%E8%B3%87%E8%A8%8A%E7%AE%A1%E7%90%86%E7%B3%BB%E5%AD%B8%E7%94%9F%E7%94%A2%E6%A5%AD%E5%AF%A6%E7%BF%92%E5%AF%A6%E6%96%BD%E8%BE%A6%E6%B3%95.pdf</text:p>
      <text:p text:style-name="Standard"><text:s text:c="3"/>❌ http://www.im.fju.edu.tw/site/wp-content/uploads/2019/02/%E8%BC%94%E4%BB%81%E5%A4%A7%E5%AD%B8%E8%B3%87%E8%A8%8A%E7%AE%A1%E7%90%86%E5%AD%B8%E7%B3%BB%E7%94%A2%E6%A5%AD%E5%AF%A6%E7%BF%92%E6%89%8B%E5%86%8A.pdf</text:p>
      <text:p text:style-name="Standard"><text:s text:c="3"/>❌ http://www.im.fju.edu.tw/site/wp-content/uploads/2019/02/%E8%BC%94%E4%BB%81%E5%A4%A7%E5%AD%B8%E8%B3%87%E8%A8%8A%E7%AE%A1%E7%90%86%E5%AD%B8%E7%94%A2%E6%A5%AD%E5%AF%A6%E7%BF%92%E5%BB%A0%E5%95%86%E7%94%B3%E8%AB%8B%E8%A1%A8.pdf</text:p>
      <text:p text:style-name="Standard"><text:s text:c="3"/>❌ http://www.im.fju.edu.tw/site/wp-content/uploads/2019/02/%E8%BC%94%E4%BB%81%E5%A4%A7%E5%AD%B8%E8%B3%87%E8%A8%8A%E7%AE%A1%E7%90%86%E7%B3%BB%E7%94%A2%E6%A5%AD%E5%AF%A6%E7%BF%92%E7%9B%B8%E9%97%9C%E8%B3%87%E6%96%99%E5%8F%8A%E6%B3%A8%E6%84%8F%E4%BA%8B%E9%A0%85.pdf</text:p>
      <text:p text:style-name="Standard"/>
      <text:p text:style-name="Standard">📄 測試站頁面: https://imtestwebside.fju.edu.tw/sample-page/系所法規</text:p>
      <text:p text:style-name="Standard"><text:soft-page-break/>⚠️ 發現以下正式站連結 (共 13 個)：</text:p>
      <text:p text:style-name="Standard"><text:s text:c="3"/>❌ http://www.im.fju.edu.tw/site/wp-content/uploads/2019/02/輔仁大學管理學院資訊管理學系組織規程.pdf</text:p>
      <text:p text:style-name="Standard"><text:s text:c="3"/>❌ http://www.im.fju.edu.tw/site/wp-content/uploads/2019/02/輔仁大學管理學院資訊管理學系組織架構.pdf</text:p>
      <text:p text:style-name="Standard"><text:s text:c="3"/>❌ http://www.im.fju.edu.tw/site/wp-content/uploads/2019/02/資訊管理學系系學會組織章程.pdf</text:p>
      <text:p text:style-name="Standard"><text:s text:c="3"/>❌ http://www.im.fju.edu.tw/site/wp-content/uploads/2019/02/輔仁大學管理學院資訊管理學系「課程委員會」設置辦法.pdf</text:p>
      <text:p text:style-name="Standard"><text:s text:c="3"/>❌ http://www.im.fju.edu.tw/site/wp-content/uploads/2019/02/輔仁大學管理學院資訊理學系教師評審委員會設置辦法.pdf</text:p>
      <text:p text:style-name="Standard"><text:s text:c="3"/>❌ http://www.im.fju.edu.tw/site/wp-content/uploads/2019/02/輔仁大學管理學院資訊管理學系教師升等辦法.pdf</text:p>
      <text:p text:style-name="Standard"><text:s text:c="3"/>❌ http://www.im.fju.edu.tw/site/wp-content/uploads/2019/02/輔仁大學資訊管理系清寒獎學金實施辦法.pdf</text:p>
      <text:p text:style-name="Standard"><text:s text:c="3"/>❌ http://www.im.fju.edu.tw/site/wp-content/uploads/2019/02/輔仁大學資訊管理學系所捐款管理辦法.pdf</text:p>
      <text:p text:style-name="Standard"><text:s text:c="3"/>❌ http://www.im.fju.edu.tw/site/wp-content/uploads/2020/11/附件2-1-資管系專題實驗室使用管理辦法.pdf</text:p>
      <text:p text:style-name="Standard"><text:s text:c="3"/>❌ http://www.im.fju.edu.tw/site/wp-content/uploads/2020/11/附件2-2-資管系研究生研究室使用管理辦法.pdf</text:p>
      <text:p text:style-name="Standard"><text:s text:c="3"/>❌ http://www.im.fju.edu.tw/site/wp-content/uploads/2020/11/附件2-3-資管系主機房使用管理辦法.pdf</text:p>
      <text:p text:style-name="Standard"><text:s text:c="3"/>❌ http://www.im.fju.edu.tw/site/wp-content/uploads/2023/10/資管系機房使用管理規則_20230705.pdf</text:p>
      <text:p text:style-name="Standard"><text:s text:c="3"/>❌ http://www.im.fju.edu.tw/site/wp-content/uploads/2020/11/附件2-5-資管系專業教室使用辦法.pdf</text:p>
      <text:p text:style-name="Standard"/>
      <text:p text:style-name="Standard">📄 測試站頁面: https://imtestwebside.fju.edu.tw/%e9%ab%98%e4%b8%ad%e7%94%9f%e5%b0%88%e5%8d%80/%e7%8d%8e%e5%8a%a9%e5%ad%b8%e9%87%91-2/</text:p>
      <text:p text:style-name="Standard">⚠️ 發現以下正式站連結 (共 1 個)：</text:p>
      <text:p text:style-name="Standard"><text:s text:c="3"/>❌ http://www.im.fju.edu.tw/site/wp-content/uploads/2019/02/輔仁大學資訊管理系清寒獎學金實施辦法.pdf</text:p>
      <text:p text:style-name="Standard"/>
      <text:p text:style-name="Standard">📄 測試站頁面: https://imtestwebside.fju.edu.tw/%f0%9f%91%91%e8%bc%94%e5%a4%a7%e8%b3%87%e7%ae%a1%e7%b3%bb115%e5%ad%b8%e5%b9%b4%e5%85%a5%e5%ad%b8%e7%a2%a9%e5%a3%ab%e7%8f%ad%e7%94%84%e8%a9%a6%e6%8b%9b%e7%94%9f%ef%bc%8c%e6%ad%a1%e8%bf%8e%e5%a0%b1/</text:p>
      <text:p text:style-name="Standard">⚠️ 發現以下正式站連結 (共 1 個)：</text:p>
      <text:p text:style-name="Standard"><text:s text:c="3"/>❌ http://www.im.fju.edu.tw/</text:p>
      <text:p text:style-name="Standard"/>
      <text:p text:style-name="Standard">📄 測試站頁面: https://imtestwebside.fju.edu.tw/%e3%80%90%e6%8b%9b%e7%94%9f%e8%a8%8a%e6%81%af%e5%8f%8a%e6%aa%94%e6%a1%88%e4%b8%8b%e8%bc%89%e3%80%91113%e5%ad%b8%e5%b9%b4%e5%85%a5%e5%ad%b8%e7%a2%a9%e5%a3%ab%e7%8f%ad%e6%8b%9b%e7%94%9f%e5%8f%8a/</text:p>
      <text:p text:style-name="Standard">⚠️ 發現以下正式站連結 (共 1 個)：</text:p>
      <text:p text:style-name="Standard"><text:soft-page-break/><text:s text:c="3"/>❌ http://www.im.fju.edu.tw/site/wp-content/uploads/2023/11/%E8%BC%94%E5%A4%A7%E8%B3%87%E7%AE%A1%E7%B3%BB%E6%9B%B8%E9%9D%A2%E8%B3%87%E6%96%99%E5%AF%A9%E6%9F%A5%E8%A1%A82023.doc</text:p>
      <text:p text:style-name="Standard"/>
      <text:p text:style-name="Standard">📄 測試站頁面: https://imtestwebside.fju.edu.tw/%e3%80%90%e6%8b%9b%e7%94%9f%e8%a8%8a%e6%81%af%e5%8f%8a%e6%aa%94%e6%a1%88%e4%b8%8b%e8%bc%89%e3%80%91113%e5%ad%b8%e5%b9%b4%e5%85%a5%e5%ad%b8%e7%a2%a9%e5%a3%ab%e7%8f%ad%e7%94%84%e8%a9%a6%e6%9b%b8/</text:p>
      <text:p text:style-name="Standard">⚠️ 發現以下正式站連結 (共 1 個)：</text:p>
      <text:p text:style-name="Standard"><text:s text:c="3"/>❌ http://www.im.fju.edu.tw/site/wp-content/uploads/2023/08/%E8%BC%94%E5%A4%A7%E8%B3%87%E7%AE%A1%E7%B3%BB%E7%94%84%E8%A9%A6%E6%9B%B8%E9%9D%A2%E8%B3%87%E6%96%99%E5%AF%A9%E6%9F%A5%E8%A1%A82023.doc</text:p>
      <text:p text:style-name="Standard"/>
      <text:p text:style-name="Standard">📄 測試站頁面: https://imtestwebside.fju.edu.tw/%e3%80%90%e6%a6%ae%e8%ad%bd%e6%a6%9c%e3%80%91%e6%81%ad%e8%b3%80%e7%94%b1%e8%91%89%e6%89%bf%e9%81%94%e8%80%81%e5%b8%ab%e5%8f%8a%e9%bb%83%e6%9b%9c%e8%bc%9d%e8%80%81%e5%b8%ab%e6%8c%87%e5%b0%8e%e4%b9%8b/</text:p>
      <text:p text:style-name="Standard">⚠️ 發現以下正式站連結 (共 1 個)：</text:p>
      <text:p text:style-name="Standard"><text:s text:c="3"/>❌ http://www.im.fju.edu.tw/site/wp-content/uploads/2022/07/2022undProjResult.jpg</text:p>
      <text:p text:style-name="Standard"/>
      <text:p text:style-name="Standard">📄 測試站頁面: https://imtestwebside.fju.edu.tw/%e3%80%90%e6%a6%ae%e8%ad%bd%e6%a6%9c%e3%80%91%e6%81%ad%e8%b3%80%e7%94%b1%e5%91%82%e5%a5%87%e5%82%91%e8%80%81%e5%b8%ab%e5%8f%8a%e9%bb%83%e6%9b%9c%e8%bc%9d%e8%80%81%e5%b8%ab%e6%8c%87%e5%b0%8e%e4%b9%8b/</text:p>
      <text:p text:style-name="Standard">⚠️ 發現以下正式站連結 (共 1 個)：</text:p>
      <text:p text:style-name="Standard"><text:s text:c="3"/>❌ http://www.im.fju.edu.tw/site/wp-content/uploads/2022/06/111年度大專專題競賽得獎名單F.png</text:p>
      <text:p text:style-name="Standard"/>
      <text:p text:style-name="Standard">📄 測試站頁面: https://imtestwebside.fju.edu.tw/1141%e6%b8%85%e5%af%92%e5%8a%a9%e5%ad%b8%e9%87%91%e7%94%b3%e8%ab%8b/</text:p>
      <text:p text:style-name="Standard">⚠️ 發現以下正式站連結 (共 1 個)：</text:p>
      <text:p text:style-name="Standard"><text:s text:c="3"/>❌ http://www.im.fju.edu.tw/site/wp-content/uploads/2016/02/01.輔仁大學清寒學生助學金實施辦法.pdf</text:p>
      <text:p text:style-name="Standard"/>
      <text:p text:style-name="Standard">📄 測試站頁面: https://imtestwebside.fju.edu.tw/%e3%80%90%e6%8b%9b%e7%94%9f%e8%a8%8a%e6%81%af%e3%80%91111%e5%ad%b8%e5%b9%b4%e5%ba%a6%e3%80%8e%e5%a4%a7%e5%ad%b8%e7%94%b3%e8%ab%8b%e5%85%a5%e5%ad%b8%e3%80%8f%e7%ac%ac%e4%ba%8c%e9%9a%8e%e6%ae%b5-2-2/</text:p>
      <text:p text:style-name="Standard">⚠️ 發現以下正式站連結 (共 1 個)：</text:p>
      <text:p text:style-name="Standard"><text:s text:c="3"/>❌ http://www.im.fju.edu.tw/site/wp-content/uploads/2023/05/112學年申請入學面試報到時間表.pdf</text:p>
      <text:p text:style-name="Standard"/>
      <text:p text:style-name="Standard">📄 測試站頁面: https://imtestwebside.fju.edu.tw/%e3%80%90%e6%8b%9b%e7%94%9f%e8%a8%8a%e6%81%af<text:soft-page-break/>%e3%80%91%e8%bc%94%e5%a4%a7%e8%b3%87%e7%ae%a1%e7%b3%bb%e6%9b%b8%e5%af%a9%e8%b3%87%e6%96%99%e6%ba%96%e5%82%99%e9%87%8d%e9%bb%9e%e6%8c%87%e5%bc%95%e6%9a%a8-2/</text:p>
      <text:p text:style-name="Standard">⚠️ 發現以下正式站連結 (共 1 個)：</text:p>
      <text:p text:style-name="Standard"><text:s text:c="3"/>❌ http://www.im.fju.edu.tw/</text:p>
      <text:p text:style-name="Standard"/>
      <text:p text:style-name="Standard">📄 測試站頁面: https://imtestwebside.fju.edu.tw/%e3%80%90%e6%8b%9b%e7%94%9f%e8%a8%8a%e6%81%af%e3%80%91111%e5%ad%b8%e5%b9%b4%e5%ba%a6%e3%80%8e%e5%a4%a7%e5%ad%b8%e7%94%b3%e8%ab%8b%e5%85%a5%e5%ad%b8%e3%80%8f%e7%ac%ac%e4%ba%8c%e9%9a%8e%e6%ae%b5-2/</text:p>
      <text:p text:style-name="Standard">⚠️ 發現以下正式站連結 (共 2 個)：</text:p>
      <text:p text:style-name="Standard"><text:s text:c="3"/>❌ http://www.im.fju.edu.tw/site/wp-content/uploads/2022/05/111年個人申請面試報到時間表.pdf</text:p>
      <text:p text:style-name="Standard"><text:s text:c="3"/>❌ http://www.im.fju.edu.tw/site/wp-content/uploads/2022/05/111大學申請入學招生第二階段甄試重點提醒-1110318修.pdf</text:p>
      <text:p text:style-name="Standard"/>
      <text:p text:style-name="Standard">📄 測試站頁面: https://imtestwebside.fju.edu.tw/%e3%80%90%e6%8b%9b%e7%94%9f%e8%a8%8a%e6%81%af%e3%80%91%e8%bc%94%e5%a4%a7%e8%b3%87%e7%ae%a1%e7%b3%bb%e6%9b%b8%e5%af%a9%e8%b3%87%e6%96%99%e6%ba%96%e5%82%99%e9%87%8d%e9%bb%9e%e6%8c%87%e5%bc%95%e6%9a%a8/</text:p>
      <text:p text:style-name="Standard">⚠️ 發現以下正式站連結 (共 2 個)：</text:p>
      <text:p text:style-name="Standard"><text:s text:c="3"/>❌ http://www.im.fju.edu.tw/</text:p>
      <text:p text:style-name="Standard"><text:s text:c="3"/>❌ http://www.im.fju.edu.tw/site/wp-content/uploads/2022/03/111學年度資管系申請入學個人資料表.docx</text:p>
      <text:p text:style-name="Standard"/>
      <text:p text:style-name="Standard">📄 測試站頁面: https://imtestwebside.fju.edu.tw/%e8%bc%94%e4%bb%81%e5%a4%a7%e5%ad%b8%e8%b3%87%e8%a8%8a%e7%ae%a1%e7%90%86%e7%b3%bb-10-9%e5%ad%b8%e5%b9%b4%e5%ba%a6%e3%80%8e%e5%a4%a7%e5%ad%b8-%e7%94%84%e9%81%b8-%e5%85%a5%e5%ad%b8%e3%80%8f%e7%ac%ac/</text:p>
      <text:p text:style-name="Standard">⚠️ 發現以下正式站連結 (共 1 個)：</text:p>
      <text:p text:style-name="Standard"><text:s text:c="3"/>❌ http://www.im.fju.edu.tw/site/wp-content/uploads/2020/04/109年個人申請面試報到時間表0414.pdf</text:p>
      <text:p text:style-name="Standard"/>
      <text:p text:style-name="Standard">📄 測試站頁面: https://imtestwebside.fju.edu.tw/%e3%80%90%e6%a6%ae%e8%ad%bd%e6%a6%9c%e3%80%91%e8%b3%80%e6%9c%ac%e7%b3%bb%e9%bb%83%e6%87%b7%e9%99%9e%e8%80%81%e5%b8%ab%e9%80%9a%e9%81%8eamazon-web-services-aws%e7%9a%84%e8%80%83%e6%a0%b8%ef%bc%8c/</text:p>
      <text:p text:style-name="Standard">⚠️ 發現以下正式站連結 (共 1 個)：</text:p>
      <text:p text:style-name="Standard"><text:s text:c="3"/>❌ http://www.newim.fju.edu.tw/wordpress/wp-content/uploads/2018/01/AWS_Academy_新聞稿文案_v1.pdf</text:p>
      <text:p text:style-name="Standard"/>
      <text:p text:style-name="Standard">============================================================</text:p>
      <text:p text:style-name="Standard"/>
      <text:p text:style-name="Standard">統計結果：共在 19 個頁面中，抓到 57 個錯誤連結。</text:p>
      <text:p text:style-name="Standard"/>
      <text:p text:style-name="Standard">============================================================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TC" svg:font-family="'Noto Sans CJK TC'" style:font-family-generic="swiss"/>
    <style:font-face style:name="Noto Sans CJK TC1" svg:font-family="'Noto Sans CJK TC'" style:font-family-generic="system" style:font-pitch="variable"/>
    <style:font-face style:name="Noto Serif CJK TC" svg:font-family="'Noto Serif CJK TC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Noto Serif CJK TC" style:font-size-asian="10.5pt" style:language-asian="zh" style:country-asian="TW" style:font-name-complex="Noto Sans CJK TC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n" fo:country="US" style:letter-kerning="true" style:font-name-asian="Noto Serif CJK TC" style:font-size-asian="10.5pt" style:language-asian="zh" style:country-asian="TW" style:font-name-complex="Noto Sans CJK TC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TC1" style:font-family-asian="'Noto Sans CJK TC'" style:font-family-generic-asian="system" style:font-pitch-asian="variable" style:font-size-asian="14pt" style:font-name-complex="Noto Sans CJK TC1" style:font-family-complex="'Noto Sans CJK TC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Noto Sans CJK TC" style:font-family-complex="'Noto Sans CJK TC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Noto Sans CJK TC" style:font-family-complex="'Noto Sans CJK TC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 CJK TC" style:font-family-complex="'Noto Sans CJK TC'" style:font-family-generic-complex="swiss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6-07-07T17:06:12.450676268</meta:creation-date>
    <dc:date>2026-07-08T16:09:59.065624662</dc:date>
    <meta:editing-duration>PT43S</meta:editing-duration>
    <meta:editing-cycles>2</meta:editing-cycles>
    <meta:generator>LibreOffice/26.2.2.2$Linux_X86_64 LibreOffice_project/1f77d10d6938fd34972958f64b2bcfa54f8b1ba5</meta:generator>
    <meta:document-statistic meta:table-count="0" meta:image-count="0" meta:object-count="0" meta:page-count="5" meta:paragraph-count="98" meta:word-count="1273" meta:character-count="9929" meta:non-whitespace-character-count="9584"/>
  </office:meta>
</office:document-meta>
</file>